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53543a956be19e0a6cd716e3029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:mise_a_niveau_d_un_produit_ou_service"/><text:bookmark-start text:name="__RefHeading___mise_a_niveau_d_un_produit_ou_service_1"/><text:bookmark-start text:name="mise_a_niveau_d_un_produit_ou_service"/>Mise à niveau d'un produit ou service<text:bookmark-end text:name="__RefHeading___mise_a_niveau_d_un_produit_ou_service_1"/><text:bookmark-end text:name="mise_a_niveau_d_un_produit_ou_service"/></text:h>
      <text:p text:style-name="Text_20_body"><draw:frame draw:style-name="media" draw:name="0" text:anchor-type="as-char" draw:z-index="0" svg:width="21.166666666667cm" style:rel-width="100%" svg:height="12.917892156863cm" style:rel-height="scale"><draw:image xlink:href="Pictures/e353543a956be19e0a6cd716e3029a18.png" xlink:type="simple" xlink:show="embed" xlink:actuate="onLoad"/></draw:frame></text:p>
      <text:p text:style-name="Text_20_body">Lorsque votre produit ou service est un plan ou un forfait avec plusieurs niveaux d'offre, il est généralement possible d'effectuer en tout temps une “mise à niveau”. Que ce soit pour un “upgrade” vers un niveau supérieur ou pour un “downgrade” vers un plan inférieur, toutes les mises à niveaux sont transparentes, rapides et faciles à effectuer*. Vous ne serez chargés que pour la différence de facturation pour la période à venir (mois, année, etc.).</text:p>
      <text:p text:style-name="Text_20_body">Pour vérifier si <text:a xlink:type="simple" xlink:href="https://gestion.kajoom.ca/clientarea.php?action=services" text:style-name="Internet_20_link" text:visited-style-name="Visited_20_Internet_20_Link">un produit ou un service</text:a> permet des mises à niveau, visitez la page de détails du produit en question, puis vérifiez si un bouton <text:span text:style-name="Emphasis">“MISE À NIVEAU”</text:span> (en vert) est visible sur la page. Si oui, vous pourrez consulter les différentes options disponibles en cliquant sur ce bouton.</text:p>
      <text:p text:style-name="Text_20_body">À noter qu'aucun remboursement n'est offert en cas de <text:span text:style-name="Emphasis">“downgrade”</text:span> vers un plan inférieur.</text:p>
      <text:p text:style-name="Text_20_body"><text:span text:style-name="Emphasis">* Dans certains cas, les mises à niveau nécessitent une intervention humaine afin d'être complétées. Vous serez avertis, le cas échéant, lorsque le service réservé sera pleinement opérationne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general:mise_a_niveau_d_un_produit_ou_service</dc:title>
  </office:meta>
</office:document-meta>
</file>