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ebergement_web:bases_de_donnees"/><text:bookmark-start text:name="__RefHeading___bases_de_donnees_1"/><text:bookmark-start text:name="bases_de_donnees"/>Bases de données<text:bookmark-end text:name="__RefHeading___bases_de_donnees_1"/><text:bookmark-end text:name="bases_de_donne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hebergement_web:bases_de_donnees</dc:title>
  </office:meta>
</office:document-meta>
</file>