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b75cb811c46ec2e1dcc508b2d6b6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ebergement_web:start"/><text:bookmark-start text:name="__RefHeading___hebergement_web_1"/><text:bookmark-start text:name="hebergement_web"/>Hébergement Web<text:bookmark-end text:name="__RefHeading___hebergement_web_1"/><text:bookmark-end text:name="hebergement_web"/></text:h>
      <text:p text:style-name="Text_20_body"><draw:frame draw:style-name="medialeft" draw:name="0" text:anchor-type="paragraph" draw:z-index="0" svg:width="4.1275cm" svg:height="2.54cm"><draw:image xlink:href="Pictures/aab75cb811c46ec2e1dcc508b2d6b62f.png" xlink:type="simple" xlink:show="embed" xlink:actuate="onLoad"/></draw:frame> Votre hébergement web consiste en un ensemble de « services web » que vous pouvez gérer à l'aide du panneau de configuration DirectAdmin. Les services web de base inclus comprennent : PHP, MySQL, POP, IMAP, SMTP, FTP et SSH. Le tout est hébergé au Canada dans un centre de données sécurisé et performant.</text:p>
      <text:p text:style-name="Horizontal_20_Line"/>
      <text:h text:style-name="Heading_20_2" text:outline-level="2"><text:bookmark-start text:name="__RefHeading___a_quoi_sert_l_hebergement_web_2"/><text:bookmark-start text:name="a_quoi_sert_l_hebergement_web"/>À quoi sert l'hébergement web ?<text:bookmark-end text:name="__RefHeading___a_quoi_sert_l_hebergement_web_2"/><text:bookmark-end text:name="a_quoi_sert_l_hebergement_web"/></text:h>
      <text:p text:style-name="Text_20_body">À héberger (lire : contenir) et maintenir connecté en permanence à Internet votre site web, vos noms de domaines, vos courriels, vos fichiers, vos bases de données, etc. </text:p>
      <text:p text:style-name="Horizontal_20_Line"/>
      <text:h text:style-name="Heading_20_2" text:outline-level="2"><text:bookmark-start text:name="__RefHeading___se_connecter_au_panneau_de_configuration_directadmin_3"/><text:bookmark-start text:name="se_connecter_au_panneau_de_configuration_directadmin"/>Se connecter au Panneau de configuration DirectAdmin<text:bookmark-end text:name="__RefHeading___se_connecter_au_panneau_de_configuration_directadmin_3"/><text:bookmark-end text:name="se_connecter_au_panneau_de_configuration_directadmin"/></text:h>
      <text:p text:style-name="Text_20_body">Pour accéder au panneau de configuration DirectAdmin, la meilleure façon est de passer par l'adresse du serveur qui est de cette forme : </text:p>
      <text:p text:style-name="Text_20_body">NOMSERVEUR.kajoom.net<text:span text:style-name="Strong_20_Emphasis">:2222</text:span></text:p>
      <text:p text:style-name="Text_20_body">Le nom du serveur “NOMSERVEUR” est à remplacer par le nom de votre serveur qui vous est fourni lors de la réservation de votre plan d'hébergement. </text:p>
      <text:p text:style-name="Text_20_body">Notez bien les deux points et le chiffre 2222 à mettre au bout de l'adresse URL.</text:p>
      <text:p text:style-name="Text_20_body">Vous devrez ensuite fournir votre <text:span text:style-name="Strong_20_Emphasis">nom d'utilisateur</text:span> (celui de votre compte d'hébergement, habituellement un petit nom court, tout en minuscules) ainsi que le <text:span text:style-name="Strong_20_Emphasis">mot de passe</text:span> associé.</text:p>
      <text:p text:style-name="Horizontal_20_Line"/>
      <text:h text:style-name="Heading_20_2" text:outline-level="2"><text:bookmark-start text:name="__RefHeading___questions_frequentes_4"/><text:bookmark-start text:name="questions_frequentes"/>Questions fréquentes<text:bookmark-end text:name="__RefHeading___questions_frequentes_4"/><text:bookmark-end text:name="questions_frequentes"/></text:h>
      <text:h text:style-name="Heading_20_3" text:outline-level="3"><text:bookmark-start text:name="__RefHeading___j_essaie_d_acceder_a_un_site_ou_un_service_et_rien_ne_se_passe_5"/><text:bookmark-start text:name="j_essaie_d_acceder_a_un_site_ou_un_service_et_rien_ne_se_passe"/>J'essaie d'accéder à un site ou un service, et rien ne se passe!<text:bookmark-end text:name="__RefHeading___j_essaie_d_acceder_a_un_site_ou_un_service_et_rien_ne_se_passe_5"/><text:bookmark-end text:name="j_essaie_d_acceder_a_un_site_ou_un_service_et_rien_ne_se_passe"/></text:h>
      <text:p text:style-name="Text_20_body">Vous tentez d'accéder à l'un de vos sites web, comptes de messagerie, compte FTP, etc. et rien ne se passe, <text:span text:style-name="Emphasis">niet</text:span>, <text:span text:style-name="Emphasis">nada</text:span> ? Il y a sûrement une raison à cela. ne perdez pas espoir!</text:p>
      <text:list text:style-name="Numbering_20_1" text:continue-numbering="false">
        <text:list-item>
          <text:p text:style-name="Numbering_20_1_Content_First"> Assurez-vous d'être bien connecté à Internet : connexion WiFi, filaire, ou autres. Un truc est d'aller voir un site comme <text:a xlink:type="simple" xlink:href="http://google.ca" text:style-name="Internet_20_link" text:visited-style-name="Visited_20_Internet_20_Link">Google</text:a> par exemple. Si vous pouvez y accéder, la connexion Internet est probablement OK. Sinon, essayez un autre site pour être sûr, <text:a xlink:type="simple" xlink:href="https://www.kajoom.ca" text:style-name="Internet_20_link" text:visited-style-name="Visited_20_Internet_20_Link">Kajoom.Ca</text:a> par exemple ;)</text:p>
        </text:list-item>
        <text:list-item>
          <text:p text:style-name="Numbering_20_1_Content_Last"> Il peut arriver que vous ayez été bloqué par un de nos systèmes de sécurité (firewall, protection contre le brute-force, etc.). Cela arrive si vous (ou votre logiciel, appareil) avez essayé de vous connecter sur un compte avec un mauvais mot de passe. Dépassé un certain seuil d'erreurs, un “blacklist” peut survenir. Voir la section ci-dessous dans ce cas.</text:p>
        </text:list-item>
      </text:list>
      <text:h text:style-name="Heading_20_3" text:outline-level="3"><text:bookmark-start text:name="__RefHeading___mon_ip_a_ete_bloquee_par_un_systeme_de_securite_que_faire_6"/><text:bookmark-start text:name="mon_ip_a_ete_bloquee_par_un_systeme_de_securite_que_faire"/>Mon IP a été bloquée par un système de sécurité, que faire ?<text:bookmark-end text:name="__RefHeading___mon_ip_a_ete_bloquee_par_un_systeme_de_securite_que_faire_6"/><text:bookmark-end text:name="mon_ip_a_ete_bloquee_par_un_systeme_de_securite_que_faire"/></text:h>
      <text:p text:style-name="Text_20_body">Si votre adresse IP a été bloquée par l'un de nos système de sécurité, il suffit de faire une demande de dé-listage de votre adresse IP. La méthode la plus simple et la plus rapide est de se rendre sur la page suivante : </text:p>
      <text:list text:style-name="List_20_1" text:continue-numbering="false">
        <text:list-item>
          <text:p text:style-name="LastListParagraph_List_20_1_Content_First"> <text:a xlink:type="simple" xlink:href="https://support.kajoom.ca/" text:style-name="Internet_20_link" text:visited-style-name="Visited_20_Internet_20_Link">support.kajoom.ca</text:a></text:p>
        </text:list-item>
      </text:list>
      <text:p text:style-name="Text_20_body">Vous aurez alors à remplir le formulaire avec votre adresse courriel et à choisir votre technicien (s'il y a lieu), puis hop! Le technicien sera alerté avec vos informations. Vous serez notifié de l'avancement du dé-listage à l'adresse fournie.</text:p>
      <text:p text:style-name="Horizontal_20_Line"/>
      <text:h text:style-name="Heading_20_2" text:outline-level="2"><text:bookmark-start text:name="__RefHeading___dans_cette_categorie_7"/><text:bookmark-start text:name="dans_cette_categorie"/>Dans cette catégorie<text:bookmark-end text:name="__RefHeading___dans_cette_categorie_7"/><text:bookmark-end text:name="dans_cette_categorie"/></text:h>
      <text:p text:style-name="Text_20_body"><text:a xlink:type="simple" xlink:href="#hebergement_web:start" text:style-name="Local_20_link" text:visited-style-name="Visited_20_Local_20_Link">Hébergement Web</text:a><text:a xlink:type="simple" xlink:href="https://www.wiki.kajoom.ca/hebergement_web/bases_de_donnees" text:style-name="Internet_20_link" text:visited-style-name="Visited_20_Internet_20_Link">Bases de données</text:a><text:a xlink:type="simple" xlink:href="https://www.wiki.kajoom.ca/hebergement_web/directadmin/start" text:style-name="Internet_20_link" text:visited-style-name="Visited_20_Internet_20_Link">Utiliser DirectAdmin</text:a><text:a xlink:type="simple" xlink:href="https://www.wiki.kajoom.ca/hebergement_web/dns" text:style-name="Internet_20_link" text:visited-style-name="Visited_20_Internet_20_Link">DNS</text:a><text:a xlink:type="simple" xlink:href="https://www.wiki.kajoom.ca/hebergement_web/ftp" text:style-name="Internet_20_link" text:visited-style-name="Visited_20_Internet_20_Link">FTP</text:a><text:a xlink:type="simple" xlink:href="https://www.wiki.kajoom.ca/hebergement_web/securite/start" text:style-name="Internet_20_link" text:visited-style-name="Visited_20_Internet_20_Link">Sécurité sur l'Hébergement Web</text:a></text:p>
      <text:p text:style-name="Horizontal_20_Line"/>
      <text:h text:style-name="Heading_20_2" text:outline-level="2"><text:bookmark-start text:name="__RefHeading___voir_aussi_8"/><text:bookmark-start text:name="voir_aussi"/>Voir aussi<text:bookmark-end text:name="__RefHeading___voir_aussi_8"/><text:bookmark-end text:name="voir_aussi"/></text:h>
      <text:list text:style-name="List_20_1" text:continue-numbering="false">
        <text:list-item>
          <text:p text:style-name="List_20_1_Content_First"> <text:a xlink:type="simple" xlink:href="https://www.wiki.kajoom.ca/site_web/start" text:style-name="Internet_20_link" text:visited-style-name="Visited_20_Internet_20_Link">Site Web</text:a></text:p>
        </text:list-item>
        <text:list-item>
          <text:p text:style-name="List_20_1_Content"> <text:a xlink:type="simple" xlink:href="https://www.wiki.kajoom.ca/courriel_web" text:style-name="Internet_20_link" text:visited-style-name="Visited_20_Internet_20_Link">Courriel Web</text:a></text:p>
        </text:list-item>
        <text:list-item>
          <text:p text:style-name="List_20_1_Content"> <text:a xlink:type="simple" xlink:href="https://www.wiki.kajoom.ca/site_web/developpement/voir_site_test/start" text:style-name="Internet_20_link" text:visited-style-name="Visited_20_Internet_20_Link">Voir un site en développement</text:a></text:p>
        </text:list-item>
        <text:list-item>
          <text:p text:style-name="List_20_1_Content"> <text:a xlink:type="simple" xlink:href="https://www.wiki.kajoom.ca/hebergement_web/directadmin/start" text:style-name="Internet_20_link" text:visited-style-name="Visited_20_Internet_20_Link">Utiliser DirectAdmin</text:a></text:p>
        </text:list-item>
        <text:list-item>
          <text:p text:style-name="List_20_1_Content_Last"> <text:a xlink:type="simple" xlink:href="https://www.wiki.kajoom.ca/hebergement_web/securite/start" text:style-name="Internet_20_link" text:visited-style-name="Visited_20_Internet_20_Link">Sécurité sur l'Hébergement Web</text:a></text:p>
        </text:list-item>
      </text:list>
      <text:p text:style-name="Horizontal_20_Line"/>
      <text:h text:style-name="Heading_20_2" text:outline-level="2"><text:bookmark-start text:name="__RefHeading___services_relies_9"/><text:bookmark-start text:name="services_relies"/>Services reliés<text:bookmark-end text:name="__RefHeading___services_relies_9"/><text:bookmark-end text:name="services_relies"/></text:h>
      <text:list text:style-name="List_20_1" text:continue-numbering="false">
        <text:list-item>
          <text:p text:style-name="LastListParagraph_List_20_1_Content_First"> <text:a xlink:type="simple" xlink:href="http://kajoom.ca/services/hebergement" text:style-name="Internet_20_link" text:visited-style-name="Visited_20_Internet_20_Link">kajoom.ca/services/hebergement</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hebergement_web:start</dc:title>
  </office:meta>
</office:document-meta>
</file>