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101dee83815512246a7cc15aeee53f0.png"/>
  <manifest:file-entry manifest:media-type="image/gif" manifest:full-path="Pictures/43b8499069ae0762022a19a29be4c709.gif"/>
  <manifest:file-entry manifest:media-type="image/png" manifest:full-path="Pictures/3775f9182065765149025630ed6bdc9a.png"/>
  <manifest:file-entry manifest:media-type="image/gif" manifest:full-path="Pictures/e5986a7aa8e8e7d6cbda4cc89ab71736.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communication:kajoom_cloud:procedure_de_migration"/><text:bookmark-start text:name="__RefHeading___procedure_pour_migrer_les_mots_de_passe_de_votre_trousseau_1"/><text:bookmark-start text:name="procedure_pour_migrer_les_mots_de_passe_de_votre_trousseau"/>Procédure pour migrer les mots de passe de votre trousseau<text:bookmark-end text:name="__RefHeading___procedure_pour_migrer_les_mots_de_passe_de_votre_trousseau_1"/><text:bookmark-end text:name="procedure_pour_migrer_les_mots_de_passe_de_votre_trousseau"/></text:h>
      <text:p text:style-name="Text_20_body">L'ancienne application de gestion des mots de passe n'est plus supportée dans la nouvelle version du Cloud.</text:p>
      <text:p text:style-name="Text_20_body">Si vous utilisiez le trousseau de mots de passe, vous pouvez migrer l'ensemble de vos mots de passe en suivant la procédure suivante.</text:p>
      <text:list text:style-name="Numbering_20_1" text:continue-numbering="false">
        <text:list-item>
          <text:p text:style-name="Numbering_20_1_Content_First"> Se rendre sur la copie temporaire de l'ancienne version du cloud : <text:a xlink:type="simple" xlink:href="https://cloud-old.kajoom.net/" text:style-name="Internet_20_link" text:visited-style-name="Visited_20_Internet_20_Link">cloud-old.kajoom.net</text:a></text:p>
        </text:list-item>
        <text:list-item>
          <text:p text:style-name="Numbering_20_1_Content"> Exporter les mots de passe (<text:a xlink:type="simple" xlink:href="https://www.wiki.kajoom.ca/logiciels/kajoom_cloud#exporter_les_mots_de_passe" text:style-name="Internet_20_link" text:visited-style-name="Visited_20_Internet_20_Link">procédure</text:a>)</text:p>
        </text:list-item>
        <text:list-item>
          <text:p text:style-name="Numbering_20_1_Content"> Se connecter sur le cloud nouvelle version (même adresse que d'habitude) : <text:a xlink:type="simple" xlink:href="https://cloud.kajoom.net/" text:style-name="Internet_20_link" text:visited-style-name="Visited_20_Internet_20_Link">cloud.kajoom.net</text:a></text:p>
        </text:list-item>
        <text:list-item>
          <text:p text:style-name="Numbering_20_1_Content_Last"> Importer les mots de passe vers Password (procédure à venir) ou vers Passman (<text:a xlink:type="simple" xlink:href="https://www.wiki.kajoom.ca/logiciels/kajoom_cloud#importer_les_mots_de_passe" text:style-name="Internet_20_link" text:visited-style-name="Visited_20_Internet_20_Link">procédure</text:a>)</text:p>
        </text:list-item>
      </text:list>
      <text:p text:style-name="Text_20_body">Nous sommes disponibles pour vous assister durant la période de grâce dédiée pour migrer vos mots de passe de l'app “passwords” vers la nouvelle version. Si vous souhaitez utiliser l'app “passman” à la place, faites-nous en la demande.
&lt;/WRAP&gt;</text:p>
      <text:p text:style-name="Horizontal_20_Line"/>
      <text:h text:style-name="Heading_20_3" text:outline-level="3"><text:bookmark-start text:name="__RefHeading___exporter_les_mots_de_passe_de_l_ancienne_application_2"/><text:bookmark-start text:name="exporter_les_mots_de_passe_de_l_ancienne_application"/>Exporter les mots de passe de l'ancienne application<text:bookmark-end text:name="__RefHeading___exporter_les_mots_de_passe_de_l_ancienne_application_2"/><text:bookmark-end text:name="exporter_les_mots_de_passe_de_l_ancienne_application"/></text:h>
      <text:p text:style-name="Text_20_body">Voici comment exporter les mots de passe de l'ancien gestionnaire de mots de passe. </text:p>
      <text:p text:style-name="Text_20_body">Se rendre sur la copie temporaire de l'ancienne version du cloud : <text:a xlink:type="simple" xlink:href="https://cloud-old.kajoom.net/" text:style-name="Internet_20_link" text:visited-style-name="Visited_20_Internet_20_Link">cloud-old.kajoom.net</text:a></text:p>
      <text:p text:style-name="Text_20_body">Accéder à l'application “Mots de passe” (c'est la petite clé d'allure ancienne). <draw:frame draw:style-name="media" draw:name="0" text:anchor-type="as-char" draw:z-index="0" svg:width="1.3229166666667cm" svg:height="1.1641666666667cm"><draw:image xlink:href="Pictures/e101dee83815512246a7cc15aeee53f0.png" xlink:type="simple" xlink:show="embed" xlink:actuate="onLoad"/></draw:frame></text:p>
      <text:p text:style-name="Text_20_body"><draw:frame draw:style-name="media" draw:name="1" text:anchor-type="as-char" draw:z-index="1" svg:width="15.875cm" svg:height="10.583333333333cm"><draw:image xlink:href="Pictures/43b8499069ae0762022a19a29be4c709.gif" xlink:type="simple" xlink:show="embed" xlink:actuate="onLoad"/></draw:frame></text:p>
      <text:list text:style-name="List_20_1" text:continue-numbering="false">
        <text:list-item>
          <text:p text:style-name="List_20_1_Content_First"> Entrez votre mot de passe afin de déverrouiller le trousseau si celui-ci est verrouillé.</text:p>
        </text:list-item>
        <text:list-item>
          <text:p text:style-name="List_20_1_Content"> Rendez-vous dans les Paramètres en bas à gauche, puis cliquez sur “Télécharger votre sauvegarde”.</text:p>
        </text:list-item>
        <text:list-item>
          <text:p text:style-name="List_20_1_Content"> Au bout de la procédure, vous obtiendrez un fichier CSV contenant vos données.</text:p>
        </text:list-item>
        <text:list-item>
          <text:p text:style-name="List_20_1_Content_Last"> Ce fichier peut être utilisé pour être ré-importé dans une autre application de mots de passe ou vous servir de sauvegarde de sûreté. </text:p>
        </text:list-item>
      </text:list>
      <text:p text:style-name="Text_20_body">Attention! Les mots de passe du fichier d'export ne sont pas encryptés, veillez à protéger ce fichier adéquatement, ou à le supprimer après utilisation.</text:p>
      <text:p text:style-name="Horizontal_20_Line"/>
      <text:h text:style-name="Heading_20_3" text:outline-level="3"><text:bookmark-start text:name="__RefHeading___importer_les_mots_de_passe_3"/><text:bookmark-start text:name="importer_les_mots_de_passe"/>Importer les mots de passe<text:bookmark-end text:name="__RefHeading___importer_les_mots_de_passe_3"/><text:bookmark-end text:name="importer_les_mots_de_passe"/></text:h>
      <text:p text:style-name="Text_20_body">Voici comment importer des mots de passe dans le gestionnaire de mots de passe “Passman”. Il faut d'abord se rendre dans l'application Passman (c'est la petite clé d'allure plus moderne). <draw:frame draw:style-name="media" draw:name="2" text:anchor-type="as-char" draw:z-index="2" svg:width="1.3229166666667cm" svg:height="1.1641666666667cm"><draw:image xlink:href="Pictures/3775f9182065765149025630ed6bdc9a.png" xlink:type="simple" xlink:show="embed" xlink:actuate="onLoad"/></draw:frame></text:p>
      <text:p text:style-name="Text_20_body"><draw:frame draw:style-name="media" draw:name="3" text:anchor-type="as-char" draw:z-index="3" svg:width="15.875cm" svg:height="10.583333333333cm"><draw:image xlink:href="Pictures/e5986a7aa8e8e7d6cbda4cc89ab71736.gif" xlink:type="simple" xlink:show="embed" xlink:actuate="onLoad"/></draw:frame></text:p>
      <text:list text:style-name="List_20_1" text:continue-numbering="false">
        <text:list-item>
          <text:p text:style-name="List_20_1_Content_First"> Si vous n'avez pas de trousseau encore, vous devrez en créer un en lui donnant un nom puis un mot de passe (répéter deux fois).</text:p>
        </text:list-item>
        <text:list-item>
          <text:p text:style-name="List_20_1_Content_Last"> Une fois votre trousseau créé, il suffit d'aller dans les paramètres, puis sous l'onglet “Importer les informations d'identification”, vous choisissez le fichier-source (CSV) et son format d'importation.</text:p>
        </text:list-item>
      </text:list>
      <text:p text:style-name="Text_20_body">Si l'opération fonctionne, votre liste de mots de passe apparaîtra en cliquant sur le nom de votre trousseau afin de rafraîchir la liste.</text:p>
      <text:p text:style-name="Text_20_body">Vous pouvez maintenant au besoin partager les identifiants avec vos collaborateurs!</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logiciels:communication:kajoom_cloud:procedure_de_migration</dc:title>
  </office:meta>
</office:document-meta>
</file>