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4e3d042d413b1205588542702ed7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communication"/><text:bookmark-start text:name="__RefHeading___logiciels_de_communication_1"/><text:bookmark-start text:name="logiciels_de_communication"/>Logiciels de Communication<text:bookmark-end text:name="__RefHeading___logiciels_de_communication_1"/><text:bookmark-end text:name="logiciels_de_communication"/></text:h>
      <text:p text:style-name="Text_20_body">Logiciels pour la communication, que ce soit en mode texte comme le “tchat”, en audio ou en vidéo.</text:p>
      <text:p text:style-name="Text_20_body">Voici une liste de différents logiciels de communication qui sont couramment utilisés.</text:p>
      <text:p text:style-name="Text_20_body"><text:span text:style-name="Emphasis">Ceci est un work-in-progress, d'autres solutions seront ajoutées prochainement...</text:span></text:p>
      <text:p text:style-name="Horizontal_20_Line"/>
      <text:h text:style-name="Heading_20_2" text:outline-level="2"><text:bookmark-start text:name="__RefHeading___signal_2"/><text:bookmark-start text:name="signal"/>Signal<text:bookmark-end text:name="__RefHeading___signal_2"/><text:bookmark-end text:name="signal"/></text:h>
      <text:p text:style-name="Text_20_body">Permet de communiquer sur mobile avec ses contacts (texto, audio, vidéo) de façon encryptée. Fonctionne à partir du réseau Wifi. Peut remplacer votre application de Messagerie texte (textos).</text:p>
      <text:p text:style-name="Text_20_body">Application pour mobiles compatible Android et iOS. Nécessite un numéro de téléphone valide.</text:p>
      <text:p text:style-name="Horizontal_20_Line"/>
      <text:h text:style-name="Heading_20_2" text:outline-level="2"><text:bookmark-start text:name="__RefHeading___silence_3"/><text:bookmark-start text:name="silence"/>Silence<text:bookmark-end text:name="__RefHeading___silence_3"/><text:bookmark-end text:name="silence"/></text:h>
      <text:p text:style-name="Text_20_body">Permet de communiquer sur mobile avec ses contacts par texto de façon encryptée (ou non). Fonctionne à partir du réseau cellulaire standard (et non via Wifi). Peut remplacer votre application de Messagerie texte (textos).</text:p>
      <text:p text:style-name="Text_20_body">Application pour mobiles compatible Android seulement. Nécessite un numéro de téléphone valide.</text:p>
      <text:p text:style-name="Horizontal_20_Line"/>
      <text:h text:style-name="Heading_20_2" text:outline-level="2"><text:bookmark-start text:name="__RefHeading___google_hangouts_4"/><text:bookmark-start text:name="google_hangouts"/>Google Hangouts<text:bookmark-end text:name="__RefHeading___google_hangouts_4"/><text:bookmark-end text:name="google_hangouts"/></text:h>
      <text:p text:style-name="Text_20_body"><draw:frame draw:style-name="medialeft" draw:name="0" text:anchor-type="paragraph" draw:z-index="0" svg:width="2.6458333333333cm" svg:height="3.0623249939128cm"><draw:image xlink:href="Pictures/fb4e3d042d413b1205588542702ed78c.png" xlink:type="simple" xlink:show="embed" xlink:actuate="onLoad"/></draw:frame> Application permettant de discuter avec ses contacts (texto, audio, vidéo). Disponible sur mobile et sur ordinateur. Auparavant aussi appelé <text:span text:style-name="Emphasis">Google Talk</text:span>.</text:p>
      <text:p text:style-name="Text_20_body">Site web : <text:a xlink:type="simple" xlink:href="https://hangouts.google.com/" text:style-name="Internet_20_link" text:visited-style-name="Visited_20_Internet_20_Link">https://hangouts.google.com/</text:a></text:p>
      <text:p text:style-name="Horizontal_20_Line"/>
      <text:h text:style-name="Heading_20_2" text:outline-level="2"><text:bookmark-start text:name="__RefHeading___skype_5"/><text:bookmark-start text:name="skype"/>Skype<text:bookmark-end text:name="__RefHeading___skype_5"/><text:bookmark-end text:name="skype"/></text:h>
      <text:p text:style-name="Text_20_body">Application permettant de discuter avec ses contacts (texto, audio, vidéo). Disponible sur mobile et sur ordinateur.</text:p>
      <text:p text:style-name="Horizontal_20_Line"/>
      <text:h text:style-name="Heading_20_2" text:outline-level="2"><text:bookmark-start text:name="__RefHeading___teamspeak_6"/><text:bookmark-start text:name="teamspeak"/>TeamSpeak<text:bookmark-end text:name="__RefHeading___teamspeak_6"/><text:bookmark-end text:name="teamspeak"/></text:h>
      <text:p text:style-name="Text_20_body">TeamSpeak est un logiciel propriétaire permettant les communications audio/texte via Internet. Cette solution a l'avantage d'être solide et d'offrir une qualité de son particulièrement bonne parmi les solutions de ce genre.</text:p>
      <text:p text:style-name="Horizontal_20_Line"/>
      <text:h text:style-name="Heading_20_2" text:outline-level="2"><text:bookmark-start text:name="__RefHeading___teamviewer_connect_7"/><text:bookmark-start text:name="teamviewer_connect"/>TeamViewer Connect<text:bookmark-end text:name="__RefHeading___teamviewer_connect_7"/><text:bookmark-end text:name="teamviewer_connect"/></text:h>
      <text:p text:style-name="Text_20_body">Une des solutions offertes par ce logiciel est de faciliter les rencontres / meetings multi-utilisateurs, permettre le partage d'écran, le “tchat”, l'envoi de documents entre autre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communication</dc:title>
  </office:meta>
</office:document-meta>
</file>