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rvices:forfaits_seo:facebook:start"/><text:bookmark-start text:name="__RefHeading___utiliser_facebook_1"/><text:bookmark-start text:name="utiliser_facebook"/>Utiliser Facebook<text:bookmark-end text:name="__RefHeading___utiliser_facebook_1"/><text:bookmark-end text:name="utiliser_facebook"/></text:h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ervices:forfaits_seo:facebook:start</dc:title>
  </office:meta>
</office:document-meta>
</file>