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forfaits_seo:google_analytics"/><text:bookmark-start text:name="__RefHeading___utiliser_google_analytics_1"/><text:bookmark-start text:name="utiliser_google_analytics"/>Utiliser Google Analytics<text:bookmark-end text:name="__RefHeading___utiliser_google_analytics_1"/><text:bookmark-end text:name="utiliser_google_analytics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forfaits_seo:google_analytics</dc:title>
  </office:meta>
</office:document-meta>
</file>