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5d1621e0472903adfbfefc42282649.jpg"/>
  <manifest:file-entry manifest:media-type="image/jpeg" manifest:full-path="Pictures/6cbbbbe87d9d860391135577c5dee088.jpg"/>
  <manifest:file-entry manifest:media-type="image/jpeg" manifest:full-path="Pictures/55d640f2c40d571da1658ce89809034c.jpg"/>
  <manifest:file-entry manifest:media-type="image/jpeg" manifest:full-path="Pictures/09efd78c5c859b4f986a14f2aa1acf89.jpg"/>
  <manifest:file-entry manifest:media-type="image/jpeg" manifest:full-path="Pictures/8cbfb829d206d043898555546af96bce.jpg"/>
  <manifest:file-entry manifest:media-type="image/jpeg" manifest:full-path="Pictures/bf696ea941ab216d32102f908ad09284.jpg"/>
  <manifest:file-entry manifest:media-type="image/jpeg" manifest:full-path="Pictures/48cd2250f95b85aaf2bf60a02f41aa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eveloppement:voir_site_test:windows"/><text:bookmark-start text:name="__RefHeading___voir_un_site_en_developpement_dissimule_par_relation_domaineip_sur_windows_1"/><text:bookmark-start text:name="voir_un_site_en_developpement_dissimule_par_relation_domaineip_sur_windows"/>Voir un site en développement dissimulé par relation domaine/IP sur Windows<text:bookmark-end text:name="__RefHeading___voir_un_site_en_developpement_dissimule_par_relation_domaineip_sur_windows_1"/><text:bookmark-end text:name="voir_un_site_en_developpement_dissimule_par_relation_domaineip_sur_windows"/></text:h>
      <text:h text:style-name="Heading_20_4" text:outline-level="4"><text:bookmark-start text:name="__RefHeading___ouvrir_un_notepad_en_tant_qu_administrateur_2"/><text:bookmark-start text:name="ouvrir_un_notepad_en_tant_qu_administrateur"/>Ouvrir un Notepad en tant qu'administrateur<text:bookmark-end text:name="__RefHeading___ouvrir_un_notepad_en_tant_qu_administrateur_2"/><text:bookmark-end text:name="ouvrir_un_notepad_en_tant_qu_administrateur"/></text:h>
      <text:p text:style-name="Text_20_body"><draw:frame draw:style-name="media" draw:name="0" text:anchor-type="as-char" draw:z-index="0" svg:width="13.202708333333cm" svg:height="13.6525cm"><draw:image xlink:href="Pictures/4d5d1621e0472903adfbfefc42282649.jpg" xlink:type="simple" xlink:show="embed" xlink:actuate="onLoad"/></draw:frame></text:p>
      <text:p text:style-name="Horizontal_20_Line"/>
      <text:h text:style-name="Heading_20_4" text:outline-level="4"><text:bookmark-start text:name="__RefHeading___autoriser_3"/><text:bookmark-start text:name="autoriser"/>Autoriser<text:bookmark-end text:name="__RefHeading___autoriser_3"/><text:bookmark-end text:name="autoriser"/></text:h>
      <text:p text:style-name="Text_20_body"><draw:frame draw:style-name="media" draw:name="1" text:anchor-type="as-char" draw:z-index="1" svg:width="13.123333333333cm" svg:height="13.731875cm"><draw:image xlink:href="Pictures/6cbbbbe87d9d860391135577c5dee088.jpg" xlink:type="simple" xlink:show="embed" xlink:actuate="onLoad"/></draw:frame></text:p>
      <text:p text:style-name="Horizontal_20_Line"/>
      <text:h text:style-name="Heading_20_4" text:outline-level="4"><text:bookmark-start text:name="__RefHeading___ouvrir_le_repertoire_cwindows_system32_drivers_etc_et_selectionner_tous_les_fichiers_comme_type_de_fichier_4"/><text:bookmark-start text:name="ouvrir_le_repertoire_cwindows_system32_drivers_etc_et_selectionner_tous_les_fichiers_comme_type_de_fichier"/>Ouvrir le répertoire C:\Windows\System32\drivers\etc et sélectionner tous les fichiers comme type de fichier<text:bookmark-end text:name="__RefHeading___ouvrir_le_repertoire_cwindows_system32_drivers_etc_et_selectionner_tous_les_fichiers_comme_type_de_fichier_4"/><text:bookmark-end text:name="ouvrir_le_repertoire_cwindows_system32_drivers_etc_et_selectionner_tous_les_fichiers_comme_type_de_fichier"/></text:h>
      <text:p text:style-name="Text_20_body"><draw:frame draw:style-name="media" draw:name="{{:3-ouvrir.jpg| Legend" text:anchor-type="as-char" draw:z-index="0" svg:width="21.087291666667cm" style:rel-width="100%"><draw:text-box><text:p text:style-name="legendcenter"><draw:frame draw:style-name="media" draw:name="{{:3-ouvrir.jpg|" text:anchor-type="as-char" draw:z-index="2" svg:width="21.087291666667cm" style:rel-width="100%" svg:height="9.3133333333333cm" style:rel-height="scale"><draw:image xlink:href="Pictures/55d640f2c40d571da1658ce89809034c.jpg" xlink:type="simple" xlink:show="embed" xlink:actuate="onLoad"/></draw:frame>{{:3-ouvrir.jpg|</text:p></draw:text-box></draw:frame></text:p>
      <text:p text:style-name="Text_20_body"><draw:frame draw:style-name="media" draw:name="3" text:anchor-type="as-char" draw:z-index="3" svg:width="24.077083333333cm" style:rel-width="100%" svg:height="12.117916666667cm" style:rel-height="scale"><draw:image xlink:href="Pictures/09efd78c5c859b4f986a14f2aa1acf89.jpg" xlink:type="simple" xlink:show="embed" xlink:actuate="onLoad"/></draw:frame></text:p>
      <text:p text:style-name="Horizontal_20_Line"/>
      <text:h text:style-name="Heading_20_4" text:outline-level="4"><text:bookmark-start text:name="__RefHeading___selectionner_le_fichier_hosts_5"/><text:bookmark-start text:name="selectionner_le_fichier_hosts"/>Sélectionner le fichier hosts<text:bookmark-end text:name="__RefHeading___selectionner_le_fichier_hosts_5"/><text:bookmark-end text:name="selectionner_le_fichier_hosts"/></text:h>
      <text:p text:style-name="Text_20_body"><draw:frame draw:style-name="media" draw:name="4" text:anchor-type="as-char" draw:z-index="4" svg:width="24.024166666667cm" style:rel-width="100%" svg:height="12.170833333333cm" style:rel-height="scale"><draw:image xlink:href="Pictures/8cbfb829d206d043898555546af96bce.jpg" xlink:type="simple" xlink:show="embed" xlink:actuate="onLoad"/></draw:frame></text:p>
      <text:p text:style-name="Horizontal_20_Line"/>
      <text:h text:style-name="Heading_20_4" text:outline-level="4"><text:bookmark-start text:name="__RefHeading___enter_l_adresse_ip_p.e._68.168.124.162_suivi_d_une_tabulation_ou_d_espace_et_le_nom_de_domaine_p.e._test.unsite.com_6"/><text:bookmark-start text:name="enter_l_adresse_ip_p.e._68.168.124.162_suivi_d_une_tabulation_ou_d_espace_et_le_nom_de_domaine_p.e._test.unsite.com"/>Enter l'adresse IP (p.e. 68.168.124.162) suivi d'une tabulation ou d'espace et le nom de domaine (p.e. test.unsite.com)<text:bookmark-end text:name="__RefHeading___enter_l_adresse_ip_p.e._68.168.124.162_suivi_d_une_tabulation_ou_d_espace_et_le_nom_de_domaine_p.e._test.unsite.com_6"/><text:bookmark-end text:name="enter_l_adresse_ip_p.e._68.168.124.162_suivi_d_une_tabulation_ou_d_espace_et_le_nom_de_domaine_p.e._test.unsite.com"/></text:h>
      <text:p text:style-name="Text_20_body"><draw:frame draw:style-name="media" draw:name="5" text:anchor-type="as-char" draw:z-index="5" svg:width="24.103541666667cm" style:rel-width="100%" svg:height="12.461875cm" style:rel-height="scale"><draw:image xlink:href="Pictures/bf696ea941ab216d32102f908ad09284.jpg" xlink:type="simple" xlink:show="embed" xlink:actuate="onLoad"/></draw:frame></text:p>
      <text:p text:style-name="Horizontal_20_Line"/>
      <text:h text:style-name="Heading_20_4" text:outline-level="4"><text:bookmark-start text:name="__RefHeading___sauvegarder_le_fichier_et_tester_7"/><text:bookmark-start text:name="sauvegarder_le_fichier_et_tester"/>Sauvegarder le fichier et tester<text:bookmark-end text:name="__RefHeading___sauvegarder_le_fichier_et_tester_7"/><text:bookmark-end text:name="sauvegarder_le_fichier_et_tester"/></text:h>
      <text:p text:style-name="Text_20_body"><draw:frame draw:style-name="media" draw:name="6" text:anchor-type="as-char" draw:z-index="6" svg:width="24.156458333333cm" style:rel-width="100%" svg:height="12.488333333333cm" style:rel-height="scale"><draw:image xlink:href="Pictures/48cd2250f95b85aaf2bf60a02f41aacf.jpg" xlink:type="simple" xlink:show="embed" xlink:actuate="onLoad"/></draw:frame></text:p>
      <text:h text:style-name="Heading_20_3" text:outline-level="3"><text:bookmark-start text:name="__RefHeading___voir_aussi_8"/><text:bookmark-start text:name="voir_aussi"/>Voir aussi :<text:bookmark-end text:name="__RefHeading___voir_aussi_8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voir_site_test" text:style-name="Internet_20_link" text:visited-style-name="Visited_20_Internet_20_Link">Voir un site en développement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3" text:outline-level="3"><text:bookmark-start text:name="__RefHeading___services_relies_9"/><text:bookmark-start text:name="services_relies"/>Services reliés<text:bookmark-end text:name="__RefHeading___services_relies_9"/><text:bookmark-end text:name="services_relies"/></text:h>
      <text:list text:style-name="List_20_1" text:continue-numbering="false">
        <text:list-item>
          <text:p text:style-name="List_20_1_Content_First"> <text:a xlink:type="simple" xlink:href="http://www.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www.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eveloppement:voir_site_test:windows</dc:title>
  </office:meta>
</office:document-meta>
</file>