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409753e7a89bab37f12ea889119686.png"/>
  <manifest:file-entry manifest:media-type="image/png" manifest:full-path="Pictures/84cdde02e7dabf23a69b5dd92bc2c27b.png"/>
  <manifest:file-entry manifest:media-type="image/png" manifest:full-path="Pictures/6856c0fd97e9fd16f14b419886a330ef.png"/>
  <manifest:file-entry manifest:media-type="image/png" manifest:full-path="Pictures/f32f763ed6482e60f93ad30521129c8b.png"/>
  <manifest:file-entry manifest:media-type="image/png" manifest:full-path="Pictures/7e2973ed4ac28627d7cdf0f396e1f64f.png"/>
  <manifest:file-entry manifest:media-type="image/png" manifest:full-path="Pictures/2a2f9f382619844c4fc12aabb6137a95.png"/>
  <manifest:file-entry manifest:media-type="image/png" manifest:full-path="Pictures/0f48cdcd5e4f786cedff2874c8c9212c.png"/>
  <manifest:file-entry manifest:media-type="image/png" manifest:full-path="Pictures/befe0cb5567bd610c7003e0ea4c2c008.png"/>
  <manifest:file-entry manifest:media-type="image/png" manifest:full-path="Pictures/d29b641f83d40a8d1b2b853c9d56a47e.png"/>
  <manifest:file-entry manifest:media-type="image/png" manifest:full-path="Pictures/7a208f69eb301f902aa8c3e64eecb55d.png"/>
  <manifest:file-entry manifest:media-type="image/png" manifest:full-path="Pictures/88e591861ba90e4519e221622823faa1.png"/>
  <manifest:file-entry manifest:media-type="image/png" manifest:full-path="Pictures/e44b4d4c5650f915ccf7bfdc66afea77.png"/>
  <manifest:file-entry manifest:media-type="image/png" manifest:full-path="Pictures/f52d613b7479471720776393e64b5b1d.png"/>
  <manifest:file-entry manifest:media-type="image/png" manifest:full-path="Pictures/b49ce9cc0f4443cf18f06e2d796d3db3.png"/>
  <manifest:file-entry manifest:media-type="image/png" manifest:full-path="Pictures/96c9c259e83a2f0a2b80844d6438793e.png"/>
  <manifest:file-entry manifest:media-type="image/png" manifest:full-path="Pictures/be5ac94b1468b793833e9358566d2aec.png"/>
  <manifest:file-entry manifest:media-type="image/png" manifest:full-path="Pictures/d0e5591a5d8849f6cc95c68fe4fedd47.png"/>
  <manifest:file-entry manifest:media-type="image/png" manifest:full-path="Pictures/a781e669c5602e2f935e67858ba4e2d6.png"/>
  <manifest:file-entry manifest:media-type="image/png" manifest:full-path="Pictures/643f6bb1857dc43e68985185fbc270eb.png"/>
  <manifest:file-entry manifest:media-type="image/png" manifest:full-path="Pictures/b114f7e9fa1528505c630c3ff5aba158.png"/>
  <manifest:file-entry manifest:media-type="image/png" manifest:full-path="Pictures/cf1b4f6e2db348d669e91403205b0fb4.png"/>
  <manifest:file-entry manifest:media-type="image/png" manifest:full-path="Pictures/a906a79c8dc3a92da2086e8ec769fe75.png"/>
  <manifest:file-entry manifest:media-type="image/png" manifest:full-path="Pictures/ed5b53cf6da1245f0675d78dc588bba2.png"/>
  <manifest:file-entry manifest:media-type="image/png" manifest:full-path="Pictures/3c664d2e564790df42b18a6e2f89d9e9.png"/>
  <manifest:file-entry manifest:media-type="image/png" manifest:full-path="Pictures/d5d1dad5bf1d2fe33b06f401cdb2c3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joomla:extensions:composants:acymailing:j15"/><text:bookmark-start text:name="__RefHeading___acymailing_pour_joomla_1.5.x_1"/><text:bookmark-start text:name="acymailing_pour_joomla_1.5.x"/>Acymailing pour Joomla 1.5.x<text:bookmark-end text:name="__RefHeading___acymailing_pour_joomla_1.5.x_1"/><text:bookmark-end text:name="acymailing_pour_joomla_1.5.x"/></text:h>
      <text:p text:style-name="Text_20_body"><draw:frame draw:style-name="medialeft" draw:name="0" text:anchor-type="paragraph" draw:z-index="0" svg:width="6.0854166666667cm" svg:height="3.8364583333333cm"><draw:image xlink:href="Pictures/cd409753e7a89bab37f12ea889119686.png" xlink:type="simple" xlink:show="embed" xlink:actuate="onLoad"/></draw:frame><text:a xlink:type="simple" xlink:href="https://www.acyba.com/" text:style-name="Internet_20_link" text:visited-style-name="Visited_20_Internet_20_Link">Acymailing</text:a> est un composant permettant de gérer et d'envoyer des infolettres à partir de l'interface d'administration d'un site Joomla. Très complet, c'est une des meilleures extensions de ce genre au regard des fonctionnalités offertes et de la facilité d'utilisation, tous CMS confondus. </text:p>
      <text:p text:style-name="Text_20_body">La version gratuite du composant permet de faire la plupart des opérations relatives à la gestion d'infolettres, que ce soit l'inscription pour les utilisateurs, la gestion de listes de membres, la création d'infolettres et de templates d'infolettres, les statistiques d'ouverture et bien sûr, l'envoi!</text:p>
      <text:p text:style-name="Text_20_body">Les versions payantes du composant Acymailing offrent plusieurs fonctionnalités additionnelle très intéressantes, comme par exemple la possibilité de pré-programmer un envoi qui sera réalisé automatiquement à une heure définie. </text:p>
      <text:p text:style-name="Text_20_body">Cette page présente Acymailing en utilisation avec un site Joomla 1.5, mais c'est très similaire avec l'interface des autres versions de Jooml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Bien que toujours fonctionnel avec Joomla 1.5, il est recommandé d'utiliser Acymailing avec la dernière version de Joomla, soit la version 3.x à l'heure actuelle.</text:p></table:table-cell></table:table-row></table:table></draw:text-box></draw:frame></text:p>
      <text:p text:style-name="Horizontal_20_Line"/>
      <text:h text:style-name="Heading_20_2" text:outline-level="2"><text:bookmark-start text:name="__RefHeading___acceder_a_acymailing_2"/><text:bookmark-start text:name="acceder_a_acymailing"/>Accéder à Acymailing<text:bookmark-end text:name="__RefHeading___acceder_a_acymailing_2"/><text:bookmark-end text:name="acceder_a_acymailing"/></text:h>
      <text:p text:style-name="Text_20_body">Pour accéder à l'interface d'administration de Acymailing, vous devez être <text:a xlink:type="simple" xlink:href="https://www.wiki.kajoom.ca/site_web/joomla/guide_demarrage" text:style-name="Internet_20_link" text:visited-style-name="Visited_20_Internet_20_Link">connecté à l'interface d'administration de Joomla!</text:a></text:p>
      <text:p text:style-name="Text_20_body">Ensuite, il suffit de choisir le menu <text:span text:style-name="Strong_20_Emphasis">Composants -&gt; Acymailing</text:span> accessible dans le menu principal.</text:p>
      <text:p text:style-name="Text_20_body"><draw:frame draw:style-name="mediacenter" draw:name="1" text:anchor-type="paragraph" draw:z-index="1" svg:width="21.166666666667cm" style:rel-width="100%" svg:height="8.3903903903904cm" style:rel-height="scale"><draw:image xlink:href="Pictures/84cdde02e7dabf23a69b5dd92bc2c27b.png" xlink:type="simple" xlink:show="embed" xlink:actuate="onLoad"/></draw:frame></text:p>
      <text:p text:style-name="Text_20_body">Une fois entré dans l'interface du composant Acymailing, un menu rapide vous présente toutes les options disponibles Attention, l'image ci-dessus présente l'interface de <text:a xlink:type="simple" xlink:href="https://www.acyba.com/acymailing/enterprise.html" text:style-name="Internet_20_link" text:visited-style-name="Visited_20_Internet_20_Link">Acymailing Enterprise</text:a>, la version Pro et payante, mais c'est tout de même très similaire aux autre versions.</text:p>
      <text:p text:style-name="Horizontal_20_Line"/>
      <text:h text:style-name="Heading_20_2" text:outline-level="2"><text:bookmark-start text:name="__RefHeading___gerer_les_listes_3"/><text:bookmark-start text:name="gerer_les_listes"/>Gérer les listes<text:bookmark-end text:name="__RefHeading___gerer_les_listes_3"/><text:bookmark-end text:name="gerer_les_listes"/></text:h>
      <text:p text:style-name="Text_20_body">Un des avantages de Acymailing, c'est de permettre de regrouper les utilisateur dans une ou plusieurs listes. C'est pratique pour pouvoir catégoriser vos abonnés afin de leur envoyer les contenus qui les intéresse. Acymailing permet d'envoyer à une ou plusieurs liste à la fois.</text:p>
      <text:p text:style-name="Text_20_body">Pour accéder aux listes, choisir le menu <text:span text:style-name="Strong_20_Emphasis">Acymailing -&gt; Listes</text:span> accessible dans le menu principal.</text:p>
      <text:p text:style-name="Text_20_body"><draw:frame draw:style-name="mediacenter" draw:name="2" text:anchor-type="paragraph" draw:z-index="2" svg:width="21.166666666667cm" style:rel-width="100%" svg:height="8.305690399137cm" style:rel-height="scale"><draw:image xlink:href="Pictures/6856c0fd97e9fd16f14b419886a330ef.png" xlink:type="simple" xlink:show="embed" xlink:actuate="onLoad"/></draw:frame></text:p>
      <text:p text:style-name="Horizontal_20_Line"/>
      <text:h text:style-name="Heading_20_3" text:outline-level="3"><text:bookmark-start text:name="__RefHeading___ajouter_ou_modifier_une_liste_4"/><text:bookmark-start text:name="ajouter_ou_modifier_une_liste"/>Ajouter ou modifier une liste<text:bookmark-end text:name="__RefHeading___ajouter_ou_modifier_une_liste_4"/><text:bookmark-end text:name="ajouter_ou_modifier_une_liste"/></text:h>
      <text:p text:style-name="Text_20_body">Chacune des listes se voit attribuer une couleur, personnalisable dans l'interface d'édition d'une liste. Un abonné pourra également être inscrit à une ou plusieurs listes. Lorsque la liste est Visible, les utilisateurs auront la possibilité de choisir cette liste, de s'abonner ou de se désabonner de cette liste spécifique. </text:p>
      <text:p text:style-name="Text_20_body"><draw:frame draw:style-name="mediacenter" draw:name="3" text:anchor-type="paragraph" draw:z-index="3" svg:width="21.166666666667cm" style:rel-width="100%" svg:height="13.386389360498cm" style:rel-height="scale"><draw:image xlink:href="Pictures/f32f763ed6482e60f93ad30521129c8b.png" xlink:type="simple" xlink:show="embed" xlink:actuate="onLoad"/></draw:frame></text:p>
      <text:p text:style-name="Text_20_body">La seule différence entre les actions d'ajouter ou de modifier un liste, c'est la première étape :</text:p>
      <text:list text:style-name="List_20_1" text:continue-numbering="false">
        <text:list-item>
          <text:p text:style-name="List_20_1_Content_First"> <text:span text:style-name="Strong_20_Emphasis">Ajouter une liste</text:span> : cliquer sur le bouton <text:span text:style-name="Strong_20_Emphasis">Nouveau</text:span> (New) en haut à droite de l'interface.</text:p>
        </text:list-item>
        <text:list-item>
          <text:p text:style-name="List_20_1_Content_Last"> <text:span text:style-name="Strong_20_Emphasis">Modifier une liste</text:span> : cliquer sur le <text:span text:style-name="Strong_20_Emphasis">lien bleu</text:span> correspondant dans la liste... de listes!</text:p>
        </text:list-item>
      </text:list>
      <text:p text:style-name="Text_20_body">Une fois l'interface d'édition chargée, vous pouvez modifier les champs d'informnation souhaités puis sauvegarder lorsque terminé.</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e fonctionnement est celui de base retrouvé un peu partout dans le logiciel Joomla! Pour en apprendre davantage à ce sujet, consultez d'abord le <text:a xlink:type="simple" xlink:href="https://www.wiki.kajoom.ca/site_web/joomla/guide_demarrage" text:style-name="Internet_20_link" text:visited-style-name="Visited_20_Internet_20_Link">Guide de démarrage avec le logiciel Joomla!</text:a></text:p></table:table-cell></table:table-row></table:table></draw:text-box></draw:frame></text:p>
      <text:p text:style-name="Horizontal_20_Line"/>
      <text:h text:style-name="Heading_20_2" text:outline-level="2"><text:bookmark-start text:name="__RefHeading___gerer_les_utilisateurs_vos_abonnes_5"/><text:bookmark-start text:name="gerer_les_utilisateurs_vos_abonnes"/>Gérer les utilisateurs (vos abonnés)<text:bookmark-end text:name="__RefHeading___gerer_les_utilisateurs_vos_abonnes_5"/><text:bookmark-end text:name="gerer_les_utilisateurs_vos_abonnes"/></text:h>
      <text:p text:style-name="Text_20_body">La gestion des utilisateurs est très conviviale dans Acymailing. On y voit résumé plusieurs informations pertinentes telles que le nom, l'adresse courriel, la date d'inscription, les listes auxquelles ces derniers sont abonnés, leurs préférences (par exemple : recevoir ou non les envois sous forme de HTML ou en texte seulement), le statut de l'inscription, etc. </text:p>
      <text:p text:style-name="Text_20_body">Pour accéder à la liste des utilisateurs, choisir le menu <text:span text:style-name="Strong_20_Emphasis">Acymailing -&gt; Utilisateurs</text:span> accessible dans le menu principal.</text:p>
      <text:p text:style-name="Text_20_body"><draw:frame draw:style-name="mediacenter" draw:name="4" text:anchor-type="paragraph" draw:z-index="4" svg:width="21.166666666667cm" style:rel-width="100%" svg:height="9.4998634998635cm" style:rel-height="scale"><draw:image xlink:href="Pictures/7e2973ed4ac28627d7cdf0f396e1f64f.png" xlink:type="simple" xlink:show="embed" xlink:actuate="onLoad"/></draw:frame></text:p>
      <text:p text:style-name="Text_20_body">Si vous avez ajouté des champs personnalisés afin de contenir des informations additionnelles sur l'utilisateur, celles-ci s'afficheront également (sur l'image ci-dessous, ce sont les colonnes <text:span text:style-name="Strong_20_Emphasis">Entreprise</text:span> et <text:span text:style-name="Strong_20_Emphasis">Région</text:span>).</text:p>
      <text:p text:style-name="Text_20_body">La colonne <text:span text:style-name="Strong_20_Emphasis">Abonnement</text:span> affiche des pastilles de couleur (entourées de vert) qui représentent les listes auxquelles l'utilisateur est abonné. Un simple clic sur une des pastilles désabonnera l'utilisateur de cette liste : la pastille sera alors entourée d'un cercle orange.</text:p>
      <text:p text:style-name="Horizontal_20_Line"/>
      <text:h text:style-name="Heading_20_3" text:outline-level="3"><text:bookmark-start text:name="__RefHeading___ajouter_ou_modifier_un_utilisateur_6"/><text:bookmark-start text:name="ajouter_ou_modifier_un_utilisateur"/>Ajouter ou modifier un utilisateur<text:bookmark-end text:name="__RefHeading___ajouter_ou_modifier_un_utilisateur_6"/><text:bookmark-end text:name="ajouter_ou_modifier_un_utilisateur"/></text:h>
      <text:p text:style-name="Text_20_body">Après avoir cliqué sur l'utilisateur à modifier (ou cliqué <text:span text:style-name="Strong_20_Emphasis">Nouveau</text:span> pour ajouter un nouvel abonné), voici l'interface que vous aurez sous les yeux : </text:p>
      <text:p text:style-name="Text_20_body"><draw:frame draw:style-name="mediacenter" draw:name="5" text:anchor-type="paragraph" draw:z-index="5" svg:width="21.166666666667cm" style:rel-width="100%" svg:height="15.952217453505cm" style:rel-height="scale"><draw:image xlink:href="Pictures/2a2f9f382619844c4fc12aabb6137a95.png" xlink:type="simple" xlink:show="embed" xlink:actuate="onLoad"/></draw:frame></text:p>
      <text:list text:style-name="List_20_1" text:continue-numbering="false">
        <text:list-item>
          <text:p text:style-name="List_20_1_Content_First"> La section <text:span text:style-name="Strong_20_Emphasis">Informations de l'utilisateur</text:span> regroupe les informations de base et les préférences de l'utilisateur.</text:p>
        </text:list-item>
        <text:list-item>
          <text:p text:style-name="List_20_1_Content"> La section <text:span text:style-name="Strong_20_Emphasis">Informations supplémentaires</text:span> s'affichera avec les champs personnalisés précédemment créée, si tel est votre cas, sinon elle sera absente.</text:p>
        </text:list-item>
        <text:list-item>
          <text:p text:style-name="List_20_1_Content_Last"> La section <text:span text:style-name="Strong_20_Emphasis">Abonnement</text:span> présente les différentes liste pré-définies dans le système ainsi que l'état d'inscription ou non de l'utilisateur à ces listes, selon le cas.</text:p>
        </text:list-item>
      </text:list>
      <text:p text:style-name="Horizontal_20_Line"/>
      <text:h text:style-name="Heading_20_3" text:outline-level="3"><text:bookmark-start text:name="__RefHeading___importer_des_utilisateurs_7"/><text:bookmark-start text:name="importer_des_utilisateurs"/>Importer des utilisateurs<text:bookmark-end text:name="__RefHeading___importer_des_utilisateurs_7"/><text:bookmark-end text:name="importer_des_utilisateurs"/></text:h>
      <text:p text:style-name="Text_20_body">Il peut être pratique et vous sauver beaucoup de temps d'utiliser l'outil d'importation d'utilisateurs lorsque vous avez de nombreux utilisateurs à ajouter.</text:p>
      <text:p text:style-name="Text_20_body"><draw:frame draw:style-name="mediacenter" draw:name="6" text:anchor-type="paragraph" draw:z-index="6" svg:width="21.166666666667cm" style:rel-width="100%" svg:height="12.46261682243cm" style:rel-height="scale"><draw:image xlink:href="Pictures/0f48cdcd5e4f786cedff2874c8c9212c.png" xlink:type="simple" xlink:show="embed" xlink:actuate="onLoad"/></draw:frame></text:p>
      <text:p text:style-name="Text_20_body">Lorsque vous êtes prêts, cliquer sur le bouton <text:span text:style-name="Strong_20_Emphasis">Importer</text:span> pour passer à l'étape suivante qui vous permettra de lier les informations entre elles, c'est à dire entre votre fichier d'importation et le système. </text:p>
      <text:p text:style-name="Text_20_body">Si votre nouvelle liste d'utilisateurs contient des champs personnalisés, il sera utile de les lier avec les bons champs personnalisés du système à l'aide des listes déroulantes grises. Sinon, vous pouvez laisser le tout tel quel puis appuyer sur <text:span text:style-name="Strong_20_Emphasis">Importer</text:span> encore une fois pour commencer le processus d'importation.</text:p>
      <text:p text:style-name="Text_20_body"><draw:frame draw:style-name="mediacenter" draw:name="7" text:anchor-type="paragraph" draw:z-index="7" svg:width="21.166666666667cm" style:rel-width="100%" svg:height="11.230192416525cm" style:rel-height="scale"><draw:image xlink:href="Pictures/befe0cb5567bd610c7003e0ea4c2c008.png" xlink:type="simple" xlink:show="embed" xlink:actuate="onLoad"/></draw:frame></text:p>
      <text:p text:style-name="Text_20_body">Une fois le processus d'importation terminé, un message faisant le bilan de l'importation s'affiche.</text:p>
      <text:p text:style-name="Text_20_body"><draw:frame draw:style-name="mediacenter" draw:name="8" text:anchor-type="paragraph" draw:z-index="8" svg:width="21.166666666667cm" style:rel-width="100%" svg:height="1.1469622331691cm" style:rel-height="scale"><draw:image xlink:href="Pictures/d29b641f83d40a8d1b2b853c9d56a47e.png" xlink:type="simple" xlink:show="embed" xlink:actuate="onLoad"/></draw:frame></text:p>
      <text:p text:style-name="Text_20_body">En cherchant pour le mot-clé “example”, on voit bien les nouveaux utilisateurs importés pour les fins de cette démonstration. Ces derniers ont été abonnés automatiquement à la liste “Clients”, tel que précisé lors d'une étape précédente.</text:p>
      <text:p text:style-name="Text_20_body"><draw:frame draw:style-name="mediacenter" draw:name="9" text:anchor-type="paragraph" draw:z-index="9" svg:width="21.166666666667cm" style:rel-width="100%" svg:height="4.3239978034047cm" style:rel-height="scale"><draw:image xlink:href="Pictures/7a208f69eb301f902aa8c3e64eecb55d.png" xlink:type="simple" xlink:show="embed" xlink:actuate="onLoad"/></draw:frame></text:p>
      <text:p text:style-name="Horizontal_20_Line"/>
      <text:h text:style-name="Heading_20_3" text:outline-level="3"><text:bookmark-start text:name="__RefHeading___exporter_des_utilisateurs_8"/><text:bookmark-start text:name="exporter_des_utilisateurs"/>Exporter des utilisateurs<text:bookmark-end text:name="__RefHeading___exporter_des_utilisateurs_8"/><text:bookmark-end text:name="exporter_des_utilisateurs"/></text:h>
      <text:p text:style-name="Text_20_body">En cliquant sur le bouton <text:span text:style-name="Strong_20_Emphasis">Exporter</text:span>, vous obtenez l'interface suivant :</text:p>
      <text:p text:style-name="Text_20_body"><draw:frame draw:style-name="mediacenter" draw:name="10" text:anchor-type="paragraph" draw:z-index="10" svg:width="21.166666666667cm" style:rel-width="100%" svg:height="10.09235395189cm" style:rel-height="scale"><draw:image xlink:href="Pictures/88e591861ba90e4519e221622823faa1.png" xlink:type="simple" xlink:show="embed" xlink:actuate="onLoad"/></draw:frame></text:p>
      <text:p text:style-name="Text_20_body">Une liste de noms de champs de données vous est présentée et pour laquelle une présélection de champs est déjà faite. Vous pouvez laisser cette présélection telle quelle, à moins que vous souhaitiez obtenir plus ou moins de champs d'information dans votre fichier d'export.</text:p>
      <text:p text:style-name="Text_20_body">Au bas de la page, vous avez quelques choix de filtres afin de définir lesquels des utilisateurs vous souhaitez exporter : </text:p>
      <text:list text:style-name="List_20_1" text:continue-numbering="false">
        <text:list-item>
          <text:p text:style-name="List_20_1_Content_First"> Uniquement les utilisateurs inscrits à au moins une des listes sélectionnées</text:p>
        </text:list-item>
        <text:list-item>
          <text:p text:style-name="List_20_1_Content"> Uniquement les utilisateurs enregistrés (utilisateurs Joomla)</text:p>
        </text:list-item>
        <text:list-item>
          <text:p text:style-name="List_20_1_Content"> Uniquement les utilisateurs confirmés</text:p>
        </text:list-item>
        <text:list-item>
          <text:p text:style-name="List_20_1_Content_Last"> Uniquement les utilisateurs activés</text:p>
        </text:list-item>
      </text:list>
      <text:p text:style-name="Text_20_body"><draw:frame draw:style-name="mediacenter" draw:name="11" text:anchor-type="paragraph" draw:z-index="11" svg:width="14.76375cm" svg:height="5.1858333333333cm"><draw:image xlink:href="Pictures/e44b4d4c5650f915ccf7bfdc66afea77.png" xlink:type="simple" xlink:show="embed" xlink:actuate="onLoad"/></draw:frame></text:p>
      <text:p text:style-name="Text_20_body">Si vous cochez l'option <text:span text:style-name="Strong_20_Emphasis">Uniquement les utilisateurs inscrits à au moins une des listes sélectionnées</text:span>, un nouveau tableau apparaîtra afin de permettre de sélectionner les listes souhaitées. Dans l'exemple ci-dessous, nous avons coché la liste “Clients”.</text:p>
      <text:p text:style-name="Text_20_body"><draw:frame draw:style-name="mediacenter" draw:name="12" text:anchor-type="paragraph" draw:z-index="12" svg:width="14.737291666667cm" svg:height="8.9958333333333cm"><draw:image xlink:href="Pictures/f52d613b7479471720776393e64b5b1d.png" xlink:type="simple" xlink:show="embed" xlink:actuate="onLoad"/></draw:frame></text:p>
      <text:p text:style-name="Text_20_body">Lorsque vous êtes prêts, cliquer sur le bouton <text:span text:style-name="Strong_20_Emphasis">Exporter</text:span> et un fichier au format CSV vous sera proposé pour téléchargement. Téléchargez le fichier sur votre ordinateur. </text:p>
      <text:h text:style-name="Heading_20_4" text:outline-level="4"><text:bookmark-start text:name="__RefHeading___ouvrir_un_fichier_csv_comma_separated_values_9"/><text:bookmark-start text:name="ouvrir_un_fichier_csv_comma_separated_values"/>Ouvrir un fichier CSV (Comma Separated Values)<text:bookmark-end text:name="__RefHeading___ouvrir_un_fichier_csv_comma_separated_values_9"/><text:bookmark-end text:name="ouvrir_un_fichier_csv_comma_separated_values"/></text:h>
      <text:p text:style-name="Text_20_body">On peut ouvrir un fichier CSV en double-cliquant dessus ou en l'ouvrant avec votre logiciel de tableur favori comme LibreOffice Calc ou Microsoft Office Excel par exemple.</text:p>
      <text:p text:style-name="Text_20_body">Normalement, un formulaire de préparation à l'ouverture du fichier vous sera proposé tel que celui-ci (dépendamment de l'outil que vous utilisez, l'affichage pourrait différer) : </text:p>
      <text:p text:style-name="Text_20_body"><draw:frame draw:style-name="mediacenter" draw:name="13" text:anchor-type="paragraph" draw:z-index="13" svg:width="18.520833333333cm" style:rel-width="100%" svg:height="16.166693687851cm" style:rel-height="scale"><draw:image xlink:href="Pictures/b49ce9cc0f4443cf18f06e2d796d3db3.png" xlink:type="simple" xlink:show="embed" xlink:actuate="onLoad"/></draw:frame></text:p>
      <text:p text:style-name="Text_20_body">L'important, c'est de choisir les bons paramètres afin que le tableau s'affiche correctement :</text:p>
      <text:list text:style-name="List_20_1" text:continue-numbering="false">
        <text:list-item>
          <text:p text:style-name="List_20_1_Content_First"> Jeu de caractères : UTF-8 la plupart du temps est le mieux;</text:p>
        </text:list-item>
        <text:list-item>
          <text:p text:style-name="List_20_1_Content_Last"> Séparateurs de champs : dans notre cas, il faut cocher point virgule.</text:p>
        </text:list-item>
      </text:list>
      <text:p text:style-name="Text_20_body">Cliquer sur <text:span text:style-name="Strong_20_Emphasis">OK</text:span> et vous avez maintenant un tableur avec toutes les données exportées. </text:p>
      <text:p text:style-name="Text_20_body">Pour l'instant, vous êtes toujours sur votre fichier .CSV téléchargé. Pour obtenir votre fichier tableur Excel en bonne et due forme, vous devez l'enregistrer au format de votre choix parmi les suivants : xls, xlsx ou ods.</text:p>
      <text:h text:style-name="Heading_20_4" text:outline-level="4"><text:bookmark-start text:name="__RefHeading___convertir_le_fichier_csv_en_fichier_tableur_standard_xls_xlsx_ods_10"/><text:bookmark-start text:name="convertir_le_fichier_csv_en_fichier_tableur_standard_xls_xlsx_ods"/>Convertir le fichier CSV en fichier tableur standard (XLS, XLSX, ODS)<text:bookmark-end text:name="__RefHeading___convertir_le_fichier_csv_en_fichier_tableur_standard_xls_xlsx_ods_10"/><text:bookmark-end text:name="convertir_le_fichier_csv_en_fichier_tableur_standard_xls_xlsx_ods"/></text:h>
      <text:p text:style-name="Text_20_body">Dans votre logiciel de tableur, faire <text:span text:style-name="Strong_20_Emphasis">Menu -&gt; Enregistrer sous...</text:span> (ou l'équivalent, selon votre logiciel) puis spécifier le format (par exemple : xlsx). Habituellement, les formats alternatifs sont un peu cachés, dépendamment de votre logiciel de tableur, il vous faudra ouvrir peut-être les options plus avancées au moment de choisir le nom et le type de fichier.</text:p>
      <text:p text:style-name="Text_20_body"><draw:frame draw:style-name="mediacenter" draw:name="14" text:anchor-type="paragraph" draw:z-index="14" svg:width="21.166666666667cm" style:rel-width="100%" svg:height="7.950715950716cm" style:rel-height="scale"><draw:image xlink:href="Pictures/96c9c259e83a2f0a2b80844d6438793e.png" xlink:type="simple" xlink:show="embed" xlink:actuate="onLoad"/></draw:frame></text:p>
      <text:p text:style-name="Horizontal_20_Line"/>
      <text:h text:style-name="Heading_20_2" text:outline-level="2"><text:bookmark-start text:name="__RefHeading___gerer_les_templates_modeles_d_infolettres_11"/><text:bookmark-start text:name="gerer_les_templates_modeles_d_infolettres"/>Gérer les templates (modèles d'infolettres)<text:bookmark-end text:name="__RefHeading___gerer_les_templates_modeles_d_infolettres_11"/><text:bookmark-end text:name="gerer_les_templates_modeles_d_infolettres"/></text:h>
      <text:p text:style-name="Text_20_body">Les <text:span text:style-name="Strong_20_Emphasis">Templates</text:span> sont des modèles pré-définis de mise en page d'infolettres. Ils permettent de définir une mise en page et un look général qui pourra être repris comme base pour chaque infolettre créée. Il est possible de télécharger des modèles gratuits ou payants sur le site de Acymailing. Vous pouvez également créer votre propre modèle d'infolettre pour un rendu plus personnalisé.</text:p>
      <text:p text:style-name="Text_20_body">Pour accéder aux différents templates installés, choisir le menu <text:span text:style-name="Strong_20_Emphasis">Acymailing -&gt; Newsletters -&gt; Templates</text:span> accessible dans le menu principal.</text:p>
      <text:p text:style-name="Text_20_body"><draw:frame draw:style-name="mediacenter" draw:name="15" text:anchor-type="paragraph" draw:z-index="15" svg:width="21.166666666667cm" style:rel-width="100%" svg:height="10.808510638298cm" style:rel-height="scale"><draw:image xlink:href="Pictures/be5ac94b1468b793833e9358566d2aec.png" xlink:type="simple" xlink:show="embed" xlink:actuate="onLoad"/></draw:frame></text:p>
      <text:p text:style-name="Text_20_body">Les templates se modifient de la même façon qu'un <text:a xlink:type="simple" xlink:href="https://www.wiki.kajoom.ca/site_web/joomla/guide_demarrage" text:style-name="Internet_20_link" text:visited-style-name="Visited_20_Internet_20_Link">article standard de Joomla</text:a>. Pour réaliser un template en HTML, vous aurez peut-être besoin de l'expertise d'un spécialiste Web.</text:p>
      <text:p text:style-name="Horizontal_20_Line"/>
      <text:h text:style-name="Heading_20_2" text:outline-level="2"><text:bookmark-start text:name="__RefHeading___gerer_les_infolettres_newsletters_12"/><text:bookmark-start text:name="gerer_les_infolettres_newsletters"/>Gérer les infolettres (newsletters)<text:bookmark-end text:name="__RefHeading___gerer_les_infolettres_newsletters_12"/><text:bookmark-end text:name="gerer_les_infolettres_newsletters"/></text:h>
      <text:p text:style-name="Text_20_body">Pour accéder aux infolettres présentes dans le système (ou en créer une nouvelle), choisir le menu <text:span text:style-name="Strong_20_Emphasis">Acymailing -&gt; Newsletters</text:span> accessible dans le menu principal.</text:p>
      <text:p text:style-name="Text_20_body"><draw:frame draw:style-name="mediacenter" draw:name="16" text:anchor-type="paragraph" draw:z-index="16" svg:width="21.166666666667cm" style:rel-width="100%" svg:height="7.4211875843455cm" style:rel-height="scale"><draw:image xlink:href="Pictures/d0e5591a5d8849f6cc95c68fe4fedd47.png" xlink:type="simple" xlink:show="embed" xlink:actuate="onLoad"/></draw:frame></text:p>
      <text:p text:style-name="Text_20_body">Si des infolettres ont déjà été conçues ou envoyées par le passé, elle seront visibles ici. On y voit notamment le <text:span text:style-name="Strong_20_Emphasis">Titre</text:span> de l'infolettre, la <text:span text:style-name="Strong_20_Emphasis">Date d'envoi</text:span>, le <text:span text:style-name="Strong_20_Emphasis">Nom de l'expéditeur</text:span> utilisé, le <text:span text:style-name="Strong_20_Emphasis">Créateur</text:span> de l'infolettre, ainsi que les colonnes <text:span text:style-name="Strong_20_Emphasis">Visible</text:span> (est-ce que l'infolettre est accessible aux visiteurs du site Web) et <text:span text:style-name="Strong_20_Emphasis">Activé</text:span> (est-ce que l'infolettre a été activée : lorsqu'un envoi est fait, le statut passe automatiquement à Oui).</text:p>
      <text:p text:style-name="Horizontal_20_Line"/>
      <text:h text:style-name="Heading_20_3" text:outline-level="3"><text:bookmark-start text:name="__RefHeading___creer_une_infolettre_13"/><text:bookmark-start text:name="creer_une_infolettre"/>Créer une infolettre<text:bookmark-end text:name="__RefHeading___creer_une_infolettre_13"/><text:bookmark-end text:name="creer_une_infolettre"/></text:h>
      <text:p text:style-name="Text_20_body">Pour créer une nouvelle infolettre, cliquez d'abord sur le bouton <text:span text:style-name="Strong_20_Emphasis">Nouveau</text:span> en haut à droite, spécifiez un <text:span text:style-name="Strong_20_Emphasis">Titre</text:span> puis rédigez les contenus à votre guise à l'aide de l'éditeur de texte.</text:p>
      <text:p text:style-name="Text_20_body"><draw:frame draw:style-name="mediacenter" draw:name="17" text:anchor-type="paragraph" draw:z-index="17" svg:width="21.166666666667cm" style:rel-width="100%" svg:height="15.138843426077cm" style:rel-height="scale"><draw:image xlink:href="Pictures/a781e669c5602e2f935e67858ba4e2d6.png" xlink:type="simple" xlink:show="embed" xlink:actuate="onLoad"/></draw:frame></text:p>
      <text:p text:style-name="Text_20_body">N'oubliez-pas de vérifier ou modifier les informations complémentaires affichés dans les onglets à droite, en particulier les <text:span text:style-name="Strong_20_Emphasis">Listes</text:span> auxquelles vous voulez envoyer votre infolettre, sinon elle ne sera envoyée à personne!</text:p>
      <text:p text:style-name="Horizontal_20_Line"/>
      <text:h text:style-name="Heading_20_3" text:outline-level="3"><text:bookmark-start text:name="__RefHeading___utiliser_les_balises_acymailing_14"/><text:bookmark-start text:name="utiliser_les_balises_acymailing"/>Utiliser les balises Acymailing<text:bookmark-end text:name="__RefHeading___utiliser_les_balises_acymailing_14"/><text:bookmark-end text:name="utiliser_les_balises_acymailing"/></text:h>
      <text:p text:style-name="Text_20_body">Une des fonctionnalités intéressantes de Acymailing est la possibilité d'ajouter différents types de <text:span text:style-name="Strong_20_Emphasis">Balises</text:span> (aussi appelées “tags”) via une interface pratique. Les balises sont des bouts de textes spéciaux qui seront automatiquement remplacés par un contenu particulier lors de l'envoi de l'infolettre. Le contenu en question pourra par exemple être le nom de l'utilisateur destinataire, ou bien un article tiré de votre site Web par exemple.</text:p>
      <text:p text:style-name="Text_20_body">Pour accéder à la fenêtre de choix et d'insertion de balises, cliquer sur <text:span text:style-name="Strong_20_Emphasis">Balises</text:span>. Une fenêtre lightbox apparaîtra avec plusieurs possibilités de balises à votre disposition, classés par types.</text:p>
      <text:p text:style-name="Text_20_body">Pour insérer une balise, il suffit de choisir le type puis de spécifier les options et détails, puis d'appuyer sur <text:span text:style-name="Strong_20_Emphasis">Insérer la balise</text:span>. Cette dernière sera ajoutée automatiquement à votre texte, à l'endroit même ou était situé le curseur de la souris auparavant dans l'éditeur de texte.</text:p>
      <text:p text:style-name="Text_20_body"><draw:frame draw:style-name="mediacenter" draw:name="18" text:anchor-type="paragraph" draw:z-index="18" svg:width="21.166666666667cm" style:rel-width="100%" svg:height="16.045698924731cm" style:rel-height="scale"><draw:image xlink:href="Pictures/643f6bb1857dc43e68985185fbc270eb.png" xlink:type="simple" xlink:show="embed" xlink:actuate="onLoad"/></draw:frame></text:p>
      <text:p text:style-name="Text_20_body">Dans l'exemple ci-dessus, nous ajoutons une balise de type Articles Joomla. L'article en question est “Mon article à insérer” et seront affichés seulement le titre (cliquable), l'introduction de l'article et enfin les images s'il y a lieu. </text:p>
      <text:p text:style-name="Text_20_body"><draw:frame draw:style-name="mediacenter" draw:name="19" text:anchor-type="paragraph" draw:z-index="19" svg:width="21.166666666667cm" style:rel-width="100%" svg:height="12.803885480573cm" style:rel-height="scale"><draw:image xlink:href="Pictures/b114f7e9fa1528505c630c3ff5aba158.png" xlink:type="simple" xlink:show="embed" xlink:actuate="onLoad"/></draw:frame></text:p>
      <text:p text:style-name="Text_20_body">Dans l'éditeur de texte, ça ne dit pas grand chose : c'est un bout de code avec différents paramêtres. Il est possible de visualiser le contenu réel qui sera affiché par cette balise de deux manières :</text:p>
      <text:list text:style-name="List_20_1" text:continue-numbering="false">
        <text:list-item>
          <text:p text:style-name="List_20_1_Content_First"> Cliquer sur <text:span text:style-name="Strong_20_Emphasis">Remplacer les balises</text:span> remplacera les balises par les contenus réels correspondants. C'est irréversible donc il faut tâcher d'être fin prêt (ou se garder une copie de l'infolettre en guise de sauvegarde). Sinon, mieux vaut commencer par la méthode suivante en premier lieu : </text:p>
        </text:list-item>
        <text:list-item>
          <text:p text:style-name="List_20_1_Content_Last"> Cliquer sur <text:span text:style-name="Strong_20_Emphasis">Prévisualiser / Envoyer</text:span> vous permettra de faire un courriel de test (envoyé à vous-même ou à vos collaborateurs) afin de vérifier la bonne mise en forme et les contenus générés.</text:p>
        </text:list-item>
      </text:list>
      <text:p text:style-name="Horizontal_20_Line"/>
      <text:h text:style-name="Heading_20_3" text:outline-level="3"><text:bookmark-start text:name="__RefHeading___previsualiser_l_infolettre_et_realiser_un_envoi-test_15"/><text:bookmark-start text:name="previsualiser_l_infolettre_et_realiser_un_envoi-test"/>Prévisualiser l'infolettre et réaliser un envoi-test<text:bookmark-end text:name="__RefHeading___previsualiser_l_infolettre_et_realiser_un_envoi-test_15"/><text:bookmark-end text:name="previsualiser_l_infolettre_et_realiser_un_envoi-test"/></text:h>
      <text:p text:style-name="Text_20_body">Pour prévisualiser une infolettre en construction et réaliser un envoi-test, il faut d'abord cliquer sur <text:span text:style-name="Strong_20_Emphasis">Prévisualiser / Envoyer</text:span>. </text:p>
      <text:p text:style-name="Text_20_body">À gauche, vous verrez la section <text:span text:style-name="Strong_20_Emphasis">Envoyer un test</text:span> qui vous permettra de choisi les destinataires du test (par nom d'utilisateur dans le système ou en spécifiant une adresse courriel tout simplement). </text:p>
      <text:p text:style-name="Text_20_body">Une boîte de <text:span text:style-name="Strong_20_Emphasis">Commentaire</text:span> permet aussi d'écrire un message à vos collaborateurs qui s'affichera dans une boîte grise dans le haut de l'infolettre.</text:p>
      <text:p text:style-name="Text_20_body"><draw:frame draw:style-name="mediacenter" draw:name="20" text:anchor-type="paragraph" draw:z-index="20" svg:width="21.166666666667cm" style:rel-width="100%" svg:height="12.165728831726cm" style:rel-height="scale"><draw:image xlink:href="Pictures/cf1b4f6e2db348d669e91403205b0fb4.png" xlink:type="simple" xlink:show="embed" xlink:actuate="onLoad"/></draw:frame></text:p>
      <text:p text:style-name="Text_20_body">Pour envoyer votre test, cliquez sur le bouton gris <text:span text:style-name="Strong_20_Emphasis">Envoyer un test</text:span>.</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Attention! Si vous cliquez en haut à droite sur le bouton “Envoyer”, ce n'est pas un test mais bien l'envoi réel que vous allez initier!</text:p></table:table-cell></table:table-row></table:table></draw:text-box></draw:frame>L'étape de vérification, corrections et peaufinement d'une infolettre est essentielle si vous souhaitez obtenir un bon rendu et une bonne mise en page. Vérifiez le courriel reçu avec différents outils ou services Web, car la mise en page peut varier considérablement d'un outil à l'autre.</text:p>
      <text:p text:style-name="Horizontal_20_Line"/>
      <text:h text:style-name="Heading_20_3" text:outline-level="3"><text:bookmark-start text:name="__RefHeading___envoyer_maintenant_16"/><text:bookmark-start text:name="envoyer_maintenant"/>Envoyer maintenant<text:bookmark-end text:name="__RefHeading___envoyer_maintenant_16"/><text:bookmark-end text:name="envoyer_maintenant"/></text:h>
      <text:p text:style-name="Text_20_body"><draw:frame draw:style-name="mediacenter" draw:name="21" text:anchor-type="paragraph" draw:z-index="21" svg:width="21.166666666667cm" style:rel-width="100%" svg:height="16.275780915704cm" style:rel-height="scale"><draw:image xlink:href="Pictures/a906a79c8dc3a92da2086e8ec769fe75.png" xlink:type="simple" xlink:show="embed" xlink:actuate="onLoad"/></draw:frame></text:p>
      <text:p text:style-name="Horizontal_20_Line"/>
      <text:h text:style-name="Heading_20_3" text:outline-level="3"><text:bookmark-start text:name="__RefHeading___envoyer_plus_tard_17"/><text:bookmark-start text:name="envoyer_plus_tard"/>Envoyer plus tard<text:bookmark-end text:name="__RefHeading___envoyer_plus_tard_17"/><text:bookmark-end text:name="envoyer_plus_tard"/></text:h>
      <text:p text:style-name="Text_20_body"><draw:frame draw:style-name="mediacenter" draw:name="22" text:anchor-type="paragraph" draw:z-index="22" svg:width="21.166666666667cm" style:rel-width="100%" svg:height="16.459793351303cm" style:rel-height="scale"><draw:image xlink:href="Pictures/ed5b53cf6da1245f0675d78dc588bba2.png" xlink:type="simple" xlink:show="embed" xlink:actuate="onLoad"/></draw:frame></text:p>
      <text:p text:style-name="Horizontal_20_Line"/>
      <text:h text:style-name="Heading_20_2" text:outline-level="2"><text:bookmark-start text:name="__RefHeading___gerer_les_configurations_18"/><text:bookmark-start text:name="gerer_les_configurations"/>Gérer les configurations<text:bookmark-end text:name="__RefHeading___gerer_les_configurations_18"/><text:bookmark-end text:name="gerer_les_configurations"/></text:h>
      <text:p text:style-name="Text_20_body">Pour accéder aux configurations du système, choisir le menu <text:span text:style-name="Strong_20_Emphasis">Acymailing -&gt; Configuration</text:span> accessible dans le menu principal.</text:p>
      <text:h text:style-name="Heading_20_3" text:outline-level="3"><text:bookmark-start text:name="__RefHeading___configuration_des_courriels_19"/><text:bookmark-start text:name="configuration_des_courriels"/>Configuration des courriels<text:bookmark-end text:name="__RefHeading___configuration_des_courriels_19"/><text:bookmark-end text:name="configuration_des_courriels"/></text:h>
      <text:p text:style-name="Text_20_body"><draw:frame draw:style-name="mediacenter" draw:name="23" text:anchor-type="paragraph" draw:z-index="23" svg:width="21.166666666667cm" style:rel-width="100%" svg:height="16.112212643678cm" style:rel-height="scale"><draw:image xlink:href="Pictures/3c664d2e564790df42b18a6e2f89d9e9.png" xlink:type="simple" xlink:show="embed" xlink:actuate="onLoad"/></draw:frame></text:p>
      <text:p text:style-name="Horizontal_20_Line"/>
      <text:h text:style-name="Heading_20_3" text:outline-level="3"><text:bookmark-start text:name="__RefHeading___configuration_de_la_file_d_attente_20"/><text:bookmark-start text:name="configuration_de_la_file_d_attente"/>Configuration de la file d'attente<text:bookmark-end text:name="__RefHeading___configuration_de_la_file_d_attente_20"/><text:bookmark-end text:name="configuration_de_la_file_d_attente"/></text:h>
      <text:p text:style-name="Text_20_body"><draw:frame draw:style-name="mediacenter" draw:name="24" text:anchor-type="paragraph" draw:z-index="24" svg:width="21.166666666667cm" style:rel-width="100%" svg:height="16.604885057471cm" style:rel-height="scale"><draw:image xlink:href="Pictures/d5d1dad5bf1d2fe33b06f401cdb2c33e.png" xlink:type="simple" xlink:show="embed" xlink:actuate="onLoad"/></draw:frame></text:p>
      <text:p text:style-name="Horizontal_20_Line"/>
      <text:h text:style-name="Heading_20_2" text:outline-level="2"><text:bookmark-start text:name="__RefHeading___dans_cette_categorie_21"/><text:bookmark-start text:name="dans_cette_categorie"/>Dans cette catégorie<text:bookmark-end text:name="__RefHeading___dans_cette_categorie_21"/><text:bookmark-end text:name="dans_cette_categorie"/></text:h>
      <text:p text:style-name="Text_20_body"><text:a xlink:type="simple" xlink:href="https://www.wiki.kajoom.ca/site_web/joomla/extensions/composants/acymailing/start" text:style-name="Internet_20_link" text:visited-style-name="Visited_20_Internet_20_Link">Acymailing</text:a><text:a xlink:type="simple" xlink:href="#site_web:joomla:extensions:composants:acymailing:j15" text:style-name="Local_20_link" text:visited-style-name="Visited_20_Local_20_Link">Acymailing pour Joomla 1.5.x</text:a></text:p>
      <text:p text:style-name="Horizontal_20_Line"/>
      <text:h text:style-name="Heading_20_2" text:outline-level="2"><text:bookmark-start text:name="__RefHeading___voir_aussi_22"/><text:bookmark-start text:name="voir_aussi"/>Voir aussi<text:bookmark-end text:name="__RefHeading___voir_aussi_22"/><text:bookmark-end text:name="voir_aussi"/></text:h>
      <text:list text:style-name="List_20_1" text:continue-numbering="false">
        <text:list-item>
          <text:p text:style-name="List_20_1_Content_First"> <text:a xlink:type="simple" xlink:href="https://www.wiki.kajoom.ca/site_web/joomla/guide_demarrage" text:style-name="Internet_20_link" text:visited-style-name="Visited_20_Internet_20_Link">Guide de démarrage avec le logiciel Joomla!</text:a></text:p>
        </text:list-item>
        <text:list-item>
          <text:p text:style-name="List_20_1_Content_Last"> <text:a xlink:type="simple" xlink:href="https://www.wiki.kajoom.ca/site_web/joomla/extensions/start" text:style-name="Internet_20_link" text:visited-style-name="Visited_20_Internet_20_Link">Extensions pour Joomla!</text:a></text:p>
        </text:list-item>
      </text:list>
      <text:p text:style-name="Horizontal_20_Line"/>
      <text:h text:style-name="Heading_20_2" text:outline-level="2"><text:bookmark-start text:name="__RefHeading___services_relies_23"/><text:bookmark-start text:name="services_relies"/>Services reliés<text:bookmark-end text:name="__RefHeading___services_relies_23"/><text:bookmark-end text:name="services_relies"/></text:h>
      <text:list text:style-name="List_20_1" text:continue-numbering="false">
        <text:list-item>
          <text:p text:style-name="List_20_1_Content_First"> <text:a xlink:type="simple" xlink:href="http://kajoom.ca/services/conception" text:style-name="Internet_20_link" text:visited-style-name="Visited_20_Internet_20_Link">kajoom.ca/services/conception</text:a></text:p>
        </text:list-item>
        <text:list-item>
          <text:p text:style-name="List_20_1_Content_La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joomla:extensions:composants:acymailing:j15</dc:title>
  </office:meta>
</office:document-meta>
</file>