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joomla:extensions:composants:start"/><text:bookmark-start text:name="__RefHeading___composants_1"/><text:bookmark-start text:name="composants"/>Composants<text:bookmark-end text:name="__RefHeading___composants_1"/><text:bookmark-end text:name="composa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joomla:extensions:composants:start</dc:title>
  </office:meta>
</office:document-meta>
</file>