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extensions:composants:zoo"/><text:bookmark-start text:name="__RefHeading___utiliser_le_composant_zoo_1"/><text:bookmark-start text:name="utiliser_le_composant_zoo"/>Utiliser le composant Zoo<text:bookmark-end text:name="__RefHeading___utiliser_le_composant_zoo_1"/><text:bookmark-end text:name="utiliser_le_composant_zoo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extensions:composants:zoo</dc:title>
  </office:meta>
</office:document-meta>
</file>