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joomla:extensions:modules:start"/><text:bookmark-start text:name="__RefHeading___modules_1"/><text:bookmark-start text:name="modules"/>Modules<text:bookmark-end text:name="__RefHeading___modules_1"/><text:bookmark-end text:name="modul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joomla:extensions:modules:start</dc:title>
  </office:meta>
</office:document-meta>
</file>