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joomla:extensions:start"/><text:bookmark-start text:name="__RefHeading___extensions_1"/><text:bookmark-start text:name="extensions"/>Extensions<text:bookmark-end text:name="__RefHeading___extensions_1"/><text:bookmark-end text:name="extensions"/></text:h>
      <text:p text:style-name="Text_20_body">Extensions pour le logiciel Joomla!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joomla:extensions:start</dc:title>
  </office:meta>
</office:document-meta>
</file>