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joomla:guide_demarrage"/><text:bookmark-start text:name="__RefHeading___guide_de_demarrage_avec_le_logiciel_joomla_1"/><text:bookmark-start text:name="guide_de_demarrage_avec_le_logiciel_joomla"/>Guide de démarrage avec le logiciel Joomla!<text:bookmark-end text:name="__RefHeading___guide_de_demarrage_avec_le_logiciel_joomla_1"/><text:bookmark-end text:name="guide_de_demarrage_avec_le_logiciel_joomla"/></text:h>
      <text:p text:style-name="Text_20_body"><text:a xlink:type="simple" xlink:href="http://www.joomla.org/" text:style-name="Internet_20_link" text:visited-style-name="Visited_20_Internet_20_Link">Joomla!</text:a> est un logiciel de gestion de contenu très efficace pour créer des sites web de toutes sortes. C'est ce qu'on appelle un système de gestion de contenu, aussi connu sous l'appellation « CMS ». </text:p>
      <text:p text:style-name="Text_20_body">Au début, il faut se familiariser avec les différents concepts particuliers à ce logiciel (composants, modules, plugins, templates), mais on s'y fait très vite car le tout est très bien structuré et l'interface de Joomla! est généralement très claire.</text:p>
      <text:p text:style-name="Horizontal_20_Line"/>
      <text:h text:style-name="Heading_20_2" text:outline-level="2"><text:bookmark-start text:name="__RefHeading___se_connecter_a_l_interface_d_administration_de_joomla_2"/><text:bookmark-start text:name="se_connecter_a_l_interface_d_administration_de_joomla"/>Se connecter à l'interface d'administration de Joomla<text:bookmark-end text:name="__RefHeading___se_connecter_a_l_interface_d_administration_de_joomla_2"/><text:bookmark-end text:name="se_connecter_a_l_interface_d_administration_de_joomla"/></text:h>
      <text:p text:style-name="Text_20_body">Pour se connecter à l'interface d'administration d'un site Joomla, il suffit d'ajouter « administrator » à l'adresse de votre site. </text:p>
      <text:p text:style-name="Text_20_body">Par exemple :</text:p>
      <text:list text:style-name="List_20_1" text:continue-numbering="false">
        <text:list-item>
          <text:p text:style-name="LastListParagraph_List_20_1_Content_First"> votredomaine.ext/<text:span text:style-name="Strong_20_Emphasis">administrator</text:span></text:p>
        </text:list-item>
      </text:list>
      <text:p text:style-name="Text_20_body">Vous aurez ensuite à fournir votre <text:span text:style-name="Strong_20_Emphasis">identifiant</text:span> et votre <text:span text:style-name="Strong_20_Emphasis">mot de passe</text:span> associé.</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Il arrive souvent que nos sites Joomla, pour des raisons de sécurité, ont leur adresse de connexion modifiée. Si tel est le cas, se rendre à l'adresse ci-dessus pourrait entraîner votre exclusion de ce site pour une certaine période de temps. En cas de doute, contactez le responsable technique de votre site.</text:p></table:table-cell></table:table-row></table:table></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joomla:guide_demarrage</dc:title>
  </office:meta>
</office:document-meta>
</file>