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lugins:google_doc_embedder"/><text:bookmark-start text:name="__RefHeading___utiliser_le_plugin_google_doc_embedder_1"/><text:bookmark-start text:name="utiliser_le_plugin_google_doc_embedder"/>Utiliser le plugin Google Doc Embedder<text:bookmark-end text:name="__RefHeading___utiliser_le_plugin_google_doc_embedder_1"/><text:bookmark-end text:name="utiliser_le_plugin_google_doc_embedder"/></text:h>
      <text:p text:style-name="Text_20_body">1. Ajouter votre fichier au gestionnaire de médias de Wordpress s'il n'y est pas déjà, et notez son adresse.</text:p>
      <text:p text:style-name="Text_20_body">2. Placez le shortcode <text:span text:style-name="Strong_20_Emphasis">[gview]</text:span> dans votre page en renseignant l'attribut <text:span text:style-name="Strong_20_Emphasis">file</text:span> avec le chemin de votre fichier, comme ceci :</text:p>
      <text:p text:style-name="Preformatted_20_Text">[gview file="http://url.vers/fichier.pdf"]</text:p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ww.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conception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lugins:google_doc_embedder</dc:title>
  </office:meta>
</office:document-meta>
</file>