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20aa0f31cffe81f95684a8bce78927.png"/>
  <manifest:file-entry manifest:media-type="image/png" manifest:full-path="Pictures/a107abe0bd8c7515bbbcbc944f107b11.png"/>
  <manifest:file-entry manifest:media-type="image/png" manifest:full-path="Pictures/51f7bf994e9cedeca57698a4f61fb556.png"/>
  <manifest:file-entry manifest:media-type="image/png" manifest:full-path="Pictures/69517f24984378c709e56a6723a939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wordpress:plugins:woocommerce"/><text:bookmark-start text:name="__RefHeading___gerer_un_site_utilisant_le_plugin_woocommerce_1"/><text:bookmark-start text:name="gerer_un_site_utilisant_le_plugin_woocommerce"/>Gérer un site utilisant le plugin WooCommerce<text:bookmark-end text:name="__RefHeading___gerer_un_site_utilisant_le_plugin_woocommerce_1"/><text:bookmark-end text:name="gerer_un_site_utilisant_le_plugin_woocommerce"/></text:h>
      <text:p text:style-name="Text_20_body"><draw:frame draw:style-name="medialeft" draw:name="0" text:anchor-type="paragraph" draw:z-index="0" svg:width="6.7733333333333cm" svg:height="4.0216666666667cm"><draw:image xlink:href="Pictures/0920aa0f31cffe81f95684a8bce78927.png" xlink:type="simple" xlink:show="embed" xlink:actuate="onLoad"/></draw:frame> Le plugin <text:a xlink:type="simple" xlink:href="https://www.woothemes.com/woocommerce/" text:style-name="Internet_20_link" text:visited-style-name="Visited_20_Internet_20_Link">WooCommerce</text:a> est une extension pour <text:a xlink:type="simple" xlink:href="https://www.wiki.kajoom.ca/site_web/wordpress/start" text:style-name="Internet_20_link" text:visited-style-name="Visited_20_Internet_20_Link">WordPress</text:a> permettant de réaliser et gérer un magasin en ligne complet. Avec de nombreuses extensions tierces disponibles et une communauté imposante de développeurs, WooCommerce est sans aucun doute le leader des plugins pour boutiques WordPress dans le monde en ce moment. </text:p>
      <text:p text:style-name="Horizontal_20_Line"/>
      <text:h text:style-name="Heading_20_2" text:outline-level="2"><text:bookmark-start text:name="__RefHeading___permettre_les_commandes_de_produits_epuises_2"/><text:bookmark-start text:name="permettre_les_commandes_de_produits_epuises"/>Permettre les commandes de produits épuisés<text:bookmark-end text:name="__RefHeading___permettre_les_commandes_de_produits_epuises_2"/><text:bookmark-end text:name="permettre_les_commandes_de_produits_epuises"/></text:h>
      <text:p text:style-name="Text_20_body">Lorsqu'on édite un produit épuisé pour lequel on souhaite continuer de permettre les commandes (avec message de notification au client), il faut s'assurer que sous <text:span text:style-name="Strong_20_Emphasis">Inventaire -&gt; Permettre des commandes de produits en rupture ?</text:span>, soit sélectionné “<text:span text:style-name="Strong_20_Emphasis">Autoriser, mais avec notification client</text:span>” dans la liste déroulante: </text:p>
      <text:p text:style-name="Text_20_body"><draw:frame draw:style-name="media" draw:name="1" text:anchor-type="as-char" draw:z-index="1" svg:width="21.166666666667cm" style:rel-width="100%" svg:height="6.7725787284611cm" style:rel-height="scale"><draw:image xlink:href="Pictures/a107abe0bd8c7515bbbcbc944f107b11.png" xlink:type="simple" xlink:show="embed" xlink:actuate="onLoad"/></draw:frame></text:p>
      <text:p text:style-name="Text_20_body">Le produit dans la liste admin s'affichera alors avec la mention “<text:span text:style-name="Strong_20_Emphasis">En stock x 0</text:span>”: </text:p>
      <text:p text:style-name="Text_20_body"><draw:frame draw:style-name="media" draw:name="2" text:anchor-type="as-char" draw:z-index="2" svg:width="21.166666666667cm" style:rel-width="100%" svg:height="2.701600312256cm" style:rel-height="scale"><draw:image xlink:href="Pictures/51f7bf994e9cedeca57698a4f61fb556.png" xlink:type="simple" xlink:show="embed" xlink:actuate="onLoad"/></draw:frame></text:p>
      <text:p text:style-name="Text_20_body">Et côté client sur le site public, le message d'avertissement de stock épuisé est affiché, mais la commande du produit est toujours possible.</text:p>
      <text:p text:style-name="Text_20_body"><draw:frame draw:style-name="media" draw:name="3" text:anchor-type="as-char" draw:z-index="3" svg:width="15.663333333333cm" svg:height="8.5725cm"><draw:image xlink:href="Pictures/69517f24984378c709e56a6723a9394f.png" xlink:type="simple" xlink:show="embed" xlink:actuate="onLoad"/></draw:frame></text:p>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message affiché peut différer, selon la langue de l'interface et les traductions ajoutées. Ci-dessus, on peut voir le message français personnalisé du site <text:a xlink:type="simple" xlink:href="https://semencesduportage.com/" text:style-name="Internet_20_link" text:visited-style-name="Visited_20_Internet_20_Link">Semences du Portage</text:a>, que nous remercions en passant pour l'autorisation d'utiliser leur site en exemple!</text:p></table:table-cell></table:table-row></table:table></draw:text-box></draw:frame></text:p>
      <text:h text:style-name="Heading_20_2" text:outline-level="2"><text:bookmark-start text:name="__RefHeading___voir_aussi_3"/><text:bookmark-start text:name="voir_aussi"/>Voir aussi :<text:bookmark-end text:name="__RefHeading___voir_aussi_3"/><text:bookmark-end text:name="voir_aussi"/></text:h>
      <text:list text:style-name="List_20_1" text:continue-numbering="false">
        <text:list-item>
          <text:p text:style-name="List_20_1_Content_First"> <text:a xlink:type="simple" xlink:href="https://www.wiki.kajoom.ca/site_web/wordpress/plugins/start" text:style-name="Internet_20_link" text:visited-style-name="Visited_20_Internet_20_Link">Plugins WordPress</text:a></text:p>
        </text:list-item>
        <text:list-item>
          <text:p text:style-name="List_20_1_Content"> <text:a xlink:type="simple" xlink:href="https://www.wiki.kajoom.ca/site_web/wordpress/start" text:style-name="Internet_20_link" text:visited-style-name="Visited_20_Internet_20_Link">Gestion d'un site web WordPress</text:a></text:p>
        </text:list-item>
        <text:list-item>
          <text:p text:style-name="List_20_1_Content_Last"> <text:a xlink:type="simple" xlink:href="https://www.wiki.kajoom.ca/site_web/start" text:style-name="Internet_20_link" text:visited-style-name="Visited_20_Internet_20_Link">Site Web</text:a></text:p>
        </text:list-item>
      </text:list>
      <text:p text:style-name="Horizontal_20_Line"/>
      <text:h text:style-name="Heading_20_2" text:outline-level="2"><text:bookmark-start text:name="__RefHeading___services_relies_4"/><text:bookmark-start text:name="services_relies"/>Services reliés<text:bookmark-end text:name="__RefHeading___services_relies_4"/><text:bookmark-end text:name="services_relies"/></text:h>
      <text:list text:style-name="List_20_1" text:continue-numbering="false">
        <text:list-item>
          <text:p text:style-name="LastListParagraph_List_20_1_Content_First"> <text:a xlink:type="simple" xlink:href="http://kajoom.ca/services/conception" text:style-name="Internet_20_link" text:visited-style-name="Visited_20_Internet_20_Link">kajoom.ca/services/conception</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wordpress:plugins:woocommerce</dc:title>
  </office:meta>
</office:document-meta>
</file>